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layout-cache" manifest:media-type="application/binary"/>
  <manifest:file-entry manifest:full-path="content.xml" manifest:media-type="text/xml"/>
  <manifest:file-entry manifest:full-path="ObjectReplacements/Object 1" manifest:media-type="application/x-openoffice-gdimetafile;windows_formatname=&quot;GDIMetaFile&quot;"/>
  <manifest:file-entry manifest:full-path="ObjectReplacements/Object 2" manifest:media-type="application/x-openoffice-gdimetafile;windows_formatname=&quot;GDIMetaFile&quot;"/>
  <manifest:file-entry manifest:full-path="ObjectReplacements/Object 3" manifest:media-type="application/x-openoffice-gdimetafile;windows_formatname=&quot;GDIMetaFile&quot;"/>
  <manifest:file-entry manifest:full-path="ObjectReplacements/Object 4" manifest:media-type="application/x-openoffice-gdimetafile;windows_formatname=&quot;GDIMetaFile&quot;"/>
  <manifest:file-entry manifest:full-path="ObjectReplacements/Object 5" manifest:media-type="application/x-openoffice-gdimetafile;windows_formatname=&quot;GDIMetaFile&quot;"/>
  <manifest:file-entry manifest:full-path="ObjectReplacements/Object 6" manifest:media-type="application/x-openoffice-gdimetafile;windows_formatname=&quot;GDIMetaFile&quot;"/>
  <manifest:file-entry manifest:full-path="meta.xml" manifest:media-type="text/xml"/>
  <manifest:file-entry manifest:full-path="settings.xml" manifest:media-type="text/xml"/>
  <manifest:file-entry manifest:full-path="manifest.rdf" manifest:media-type="application/rdf+xml"/>
  <manifest:file-entry manifest:full-path="Thumbnails/thumbnail.png" manifest:media-type="image/png"/>
  <manifest:file-entry manifest:full-path="Object 1/settings.xml" manifest:media-type="text/xml"/>
  <manifest:file-entry manifest:full-path="Object 1/content.xml" manifest:media-type="text/xml"/>
  <manifest:file-entry manifest:full-path="Object 1/" manifest:version="1.2" manifest:media-type="application/vnd.oasis.opendocument.formula"/>
  <manifest:file-entry manifest:full-path="Object 2/settings.xml" manifest:media-type="text/xml"/>
  <manifest:file-entry manifest:full-path="Object 2/content.xml" manifest:media-type="text/xml"/>
  <manifest:file-entry manifest:full-path="Object 2/Configurations2/accelerator/current.xml" manifest:media-type=""/>
  <manifest:file-entry manifest:full-path="Object 2/Configurations2/" manifest:media-type="application/vnd.sun.xml.ui.configuration"/>
  <manifest:file-entry manifest:full-path="Object 2/" manifest:version="1.2" manifest:media-type="application/vnd.oasis.opendocument.formula"/>
  <manifest:file-entry manifest:full-path="Object 3/settings.xml" manifest:media-type="text/xml"/>
  <manifest:file-entry manifest:full-path="Object 3/content.xml" manifest:media-type="text/xml"/>
  <manifest:file-entry manifest:full-path="Object 3/" manifest:version="1.2" manifest:media-type="application/vnd.oasis.opendocument.formula"/>
  <manifest:file-entry manifest:full-path="styles.xml" manifest:media-type="text/xml"/>
  <manifest:file-entry manifest:full-path="Object 4/settings.xml" manifest:media-type="text/xml"/>
  <manifest:file-entry manifest:full-path="Object 4/content.xml" manifest:media-type="text/xml"/>
  <manifest:file-entry manifest:full-path="Object 4/" manifest:version="1.2" manifest:media-type="application/vnd.oasis.opendocument.formula"/>
  <manifest:file-entry manifest:full-path="Pictures/10000000000001DD0000015F98830BC5.png" manifest:media-type="image/png"/>
  <manifest:file-entry manifest:full-path="Pictures/100002010000019000000080A9E8A21D.png" manifest:media-type="image/png"/>
  <manifest:file-entry manifest:full-path="Pictures/100000610000012C00000175B6EEFB88.gif" manifest:media-type="image/gif"/>
  <manifest:file-entry manifest:full-path="Pictures/100000000000026D0000017874D5750A.gif" manifest:media-type="image/gif"/>
  <manifest:file-entry manifest:full-path="Pictures/1000000000000390000001EE25061FC1.jpg" manifest:media-type="image/jpeg"/>
  <manifest:file-entry manifest:full-path="Object 5/settings.xml" manifest:media-type="text/xml"/>
  <manifest:file-entry manifest:full-path="Object 5/content.xml" manifest:media-type="text/xml"/>
  <manifest:file-entry manifest:full-path="Object 5/" manifest:version="1.2" manifest:media-type="application/vnd.oasis.opendocument.formula"/>
  <manifest:file-entry manifest:full-path="Object 6/settings.xml" manifest:media-type="text/xml"/>
  <manifest:file-entry manifest:full-path="Object 6/content.xml" manifest:media-type="text/xml"/>
  <manifest:file-entry manifest:full-path="Object 6/" manifest:version="1.2" manifest:media-type="application/vnd.oasis.opendocument.formula"/>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Lohit Hindi1" svg:font-family="'Lohit Hindi'"/>
    <style:font-face style:name="Droid Sans Mono2" svg:font-family="'Droid Sans Mono'" style:font-family-generic="swiss"/>
    <style:font-face style:name="DejaVu Sans Mono" svg:font-family="'DejaVu Sans Mono'" style:font-family-generic="modern" style:font-pitch="fixed"/>
    <style:font-face style:name="Droid Sans Fallback1" svg:font-family="'Droid Sans Fallback'" style:font-family-generic="modern" style:font-pitch="fixed"/>
    <style:font-face style:name="Droid Sans Mono" svg:font-family="'Droid Sans Mono'" style:font-family-generic="modern" style:font-pitch="fixed"/>
    <style:font-face style:name="Lohit Hindi2" svg:font-family="'Lohit Hindi'" style:font-family-generic="modern" style:font-pitch="fixed"/>
    <style:font-face style:name="Droid Sans Mono1" svg:font-family="'Droid Sans Mono'" style:font-family-generic="swiss" style:font-pitch="fixed"/>
    <style:font-face style:name="Times New Roman" svg:font-family="'Times New Roman'" style:font-family-generic="roman" style:font-pitch="variable"/>
    <style:font-face style:name="Arial" svg:font-family="Arial" style:font-family-generic="swiss" style:font-pitch="variable"/>
    <style:font-face style:name="Droid Sans Fallback" svg:font-family="'Droid Sans Fallback'" style:font-family-generic="system" style:font-pitch="variable"/>
    <style:font-face style:name="Lohit Hindi" svg:font-family="'Lohit Hindi'" style:font-family-generic="system" style:font-pitch="variable"/>
  </office:font-face-decls>
  <office:automatic-styles>
    <style:style style:name="P1" style:family="paragraph" style:parent-style-name="Standard">
      <style:paragraph-properties fo:margin-left="0cm" fo:margin-right="0cm" fo:line-height="150%" fo:text-indent="0.6cm" style:auto-text-indent="false"/>
      <style:text-properties style:font-name="Droid Sans Mono1"/>
    </style:style>
    <style:style style:name="P2" style:family="paragraph" style:parent-style-name="Standard">
      <style:paragraph-properties fo:margin-left="0cm" fo:margin-right="0cm" fo:line-height="150%" fo:text-align="center" style:justify-single-word="false" fo:text-indent="0.6cm" style:auto-text-indent="false"/>
      <style:text-properties style:font-name="Droid Sans Mono1"/>
    </style:style>
    <style:style style:name="P3" style:family="paragraph" style:parent-style-name="Standard">
      <style:paragraph-properties fo:margin-left="0cm" fo:margin-right="0cm" fo:line-height="150%" fo:text-indent="0.6cm" style:auto-text-indent="false">
        <style:tab-stops>
          <style:tab-stop style:position="2.572cm"/>
        </style:tab-stops>
      </style:paragraph-properties>
      <style:text-properties style:font-name="Droid Sans Mono1"/>
    </style:style>
    <style:style style:name="P4" style:family="paragraph" style:parent-style-name="Standard">
      <style:paragraph-properties fo:margin-left="0cm" fo:margin-right="0cm" fo:line-height="150%" fo:text-indent="0.6cm" style:auto-text-indent="false"/>
      <style:text-properties style:font-name="Droid Sans Mono1" fo:font-size="12pt" style:font-size-asian="12pt" style:font-size-complex="12pt"/>
    </style:style>
    <style:style style:name="P5" style:family="paragraph" style:parent-style-name="Standard">
      <style:paragraph-properties fo:margin-left="0cm" fo:margin-right="0cm" fo:line-height="150%" fo:text-indent="0.6cm" style:auto-text-indent="false"/>
    </style:style>
    <style:style style:name="P6" style:family="paragraph" style:parent-style-name="Standard">
      <style:paragraph-properties fo:margin-left="0cm" fo:margin-right="0cm" fo:line-height="150%" fo:text-indent="0.6cm" style:auto-text-indent="false" fo:padding="0cm" fo:border="none" style:shadow="none" style:join-border="false"/>
      <style:text-properties style:font-name="Droid Sans Mono1"/>
    </style:style>
    <style:style style:name="P7" style:family="paragraph" style:parent-style-name="Standard">
      <style:paragraph-properties fo:margin-left="0cm" fo:margin-right="0cm" fo:line-height="150%" fo:text-indent="0.6cm" style:auto-text-indent="false" fo:padding="0cm" fo:border="none" style:shadow="none" style:join-border="false"/>
      <style:text-properties style:font-name="Droid Sans Mono1" fo:font-size="12pt" style:font-size-asian="12pt" style:font-size-complex="12pt"/>
    </style:style>
    <style:style style:name="P8" style:family="paragraph" style:parent-style-name="Standard">
      <style:paragraph-properties fo:margin-left="0cm" fo:margin-right="0cm" fo:line-height="150%" fo:text-indent="0.6cm" style:auto-text-indent="false" fo:padding="0cm" fo:border="none" style:shadow="none" style:join-border="false"/>
    </style:style>
    <style:style style:name="P9" style:family="paragraph" style:parent-style-name="Standard">
      <style:paragraph-properties fo:margin-left="0cm" fo:margin-right="0cm" fo:line-height="150%" fo:text-indent="0.6cm" style:auto-text-indent="false" fo:padding="0cm" fo:border="none" style:shadow="none" style:writing-mode="lr-tb" style:join-border="false"/>
      <style:text-properties style:font-name="Droid Sans Mono1"/>
    </style:style>
    <style:style style:name="P10" style:family="paragraph" style:parent-style-name="Standard">
      <style:paragraph-properties fo:margin-left="0cm" fo:margin-right="0cm" fo:line-height="150%" fo:text-indent="0.6cm" style:auto-text-indent="false" fo:padding="0cm" fo:border="none" style:shadow="none" style:writing-mode="lr-tb" style:join-border="false"/>
      <style:text-properties style:font-name="Droid Sans Mono1" fo:font-size="12pt" style:font-size-asian="12pt" style:font-size-complex="12pt"/>
    </style:style>
    <style:style style:name="P11" style:family="paragraph" style:parent-style-name="Standard">
      <style:paragraph-properties fo:margin-left="0cm" fo:margin-right="0cm" fo:line-height="150%" fo:text-indent="0.6cm" style:auto-text-indent="false" fo:padding="0cm" fo:border="none" style:shadow="none" style:writing-mode="lr-tb" style:join-border="false"/>
    </style:style>
    <style:style style:name="P12" style:family="paragraph" style:parent-style-name="Preformatted_20_Text">
      <style:paragraph-properties fo:margin-left="0cm" fo:margin-right="0cm" fo:line-height="150%" fo:text-indent="0.6cm" style:auto-text-indent="false" fo:padding="0cm" fo:border="none" style:shadow="none" style:join-border="false"/>
      <style:text-properties style:font-name="Droid Sans Mono1" fo:font-size="12pt" style:font-size-asian="12pt" style:font-size-complex="12pt"/>
    </style:style>
    <style:style style:name="P13" style:family="paragraph" style:parent-style-name="Preformatted_20_Text">
      <style:paragraph-properties fo:margin-left="0cm" fo:margin-right="0cm" fo:line-height="150%" fo:text-indent="0.6cm" style:auto-text-indent="false"/>
      <style:text-properties fo:font-size="12pt" style:font-size-asian="12pt" style:font-size-complex="12pt"/>
    </style:style>
    <style:style style:name="P14" style:family="paragraph" style:parent-style-name="Preformatted_20_Text">
      <style:paragraph-properties fo:margin-left="0cm" fo:margin-right="0cm" fo:line-height="150%" fo:text-indent="0.6cm" style:auto-text-indent="false"/>
      <style:text-properties style:font-name="Droid Sans Mono1" fo:font-size="12pt" style:font-size-asian="12pt" style:font-size-complex="12pt"/>
    </style:style>
    <style:style style:name="P15" style:family="paragraph" style:parent-style-name="Preformatted_20_Text">
      <style:paragraph-properties fo:margin-left="0cm" fo:margin-right="0cm" fo:line-height="150%" fo:text-indent="0.6cm" style:auto-text-indent="false"/>
      <style:text-properties style:font-name="Droid Sans Mono1"/>
    </style:style>
    <style:style style:name="P16" style:family="paragraph" style:parent-style-name="Preformatted_20_Text">
      <style:paragraph-properties fo:margin-left="0cm" fo:margin-right="0cm" fo:line-height="150%" fo:text-indent="0.6cm" style:auto-text-indent="false"/>
    </style:style>
    <style:style style:name="P17" style:family="paragraph" style:parent-style-name="Standard">
      <style:paragraph-properties fo:margin-left="0cm" fo:margin-right="0cm" fo:margin-top="0cm" fo:margin-bottom="0cm" fo:line-height="150%" fo:text-indent="0.6cm" style:auto-text-indent="false"/>
      <style:text-properties style:font-name="Droid Sans Mono1"/>
    </style:style>
    <style:style style:name="P18" style:family="paragraph" style:parent-style-name="Standard">
      <style:paragraph-properties fo:margin-left="0cm" fo:margin-right="0cm" fo:margin-top="0cm" fo:margin-bottom="0cm" fo:line-height="150%" fo:text-indent="0.6cm" style:auto-text-indent="false"/>
      <style:text-properties style:font-name="Droid Sans Mono1" fo:font-size="12pt" style:font-size-asian="12pt" style:font-size-complex="12pt"/>
    </style:style>
    <style:style style:name="P19" style:family="paragraph" style:parent-style-name="Standard">
      <style:paragraph-properties fo:margin-left="0cm" fo:margin-right="0cm" fo:line-height="150%" fo:text-indent="0cm" style:auto-text-indent="false"/>
      <style:text-properties style:font-name="Droid Sans Mono1"/>
    </style:style>
    <style:style style:name="P20" style:family="paragraph" style:parent-style-name="Standard">
      <style:paragraph-properties fo:line-height="150%"/>
      <style:text-properties style:font-name="Droid Sans Mono1"/>
    </style:style>
    <style:style style:name="P21" style:family="paragraph" style:parent-style-name="Heading_20_1">
      <style:paragraph-properties fo:margin-left="0cm" fo:margin-right="0cm" fo:line-height="150%" fo:text-align="center" style:justify-single-word="false" fo:text-indent="0.6cm" style:auto-text-indent="false"/>
    </style:style>
    <style:style style:name="P22" style:family="paragraph" style:parent-style-name="Heading_20_3">
      <style:paragraph-properties fo:margin-left="0cm" fo:margin-right="0cm" fo:line-height="150%" fo:text-indent="0.6cm" style:auto-text-indent="false"/>
    </style:style>
    <style:style style:name="T1" style:family="text">
      <style:text-properties style:font-name="Droid Sans Mono1"/>
    </style:style>
    <style:style style:name="T2" style:family="text">
      <style:text-properties style:font-name="Droid Sans Mono1" fo:font-size="12pt" style:font-size-asian="12pt" style:font-size-complex="12pt"/>
    </style:style>
    <style:style style:name="T3" style:family="text">
      <style:text-properties style:font-name="Droid Sans Mono1" fo:font-size="11pt" fo:font-style="normal" fo:font-weight="normal" style:font-name-asian="Droid Sans Mono" style:font-size-asian="11pt" style:font-style-asian="normal" style:font-weight-asian="normal" style:font-name-complex="Droid Sans Mono" style:font-size-complex="11pt" style:font-style-complex="normal" style:font-weight-complex="normal"/>
    </style:style>
    <style:style style:name="T4" style:family="text">
      <style:text-properties style:font-name="Droid Sans Mono1" fo:font-style="normal" style:font-style-asian="normal" style:font-style-complex="normal"/>
    </style:style>
    <style:style style:name="T5" style:family="text">
      <style:text-properties style:font-name="Droid Sans Mono1" fo:font-style="italic" style:font-style-asian="italic" style:font-style-complex="italic"/>
    </style:style>
    <style:style style:name="T6" style:family="text">
      <style:text-properties style:text-position="sub 58%"/>
    </style:style>
    <style:style style:name="T7" style:family="text">
      <style:text-properties style:text-position="sub 58%" style:font-size-asian="10.5pt"/>
    </style:style>
    <style:style style:name="T8" style:family="text">
      <style:text-properties style:text-position="sub 58%" style:font-name="Droid Sans Mono1"/>
    </style:style>
    <style:style style:name="T9" style:family="text">
      <style:text-properties style:text-position="sub 58%" fo:font-size="12pt" style:font-size-asian="12pt" style:font-size-complex="12pt"/>
    </style:style>
    <style:style style:name="T10" style:family="text">
      <style:text-properties style:text-position="super 58%"/>
    </style:style>
    <style:style style:name="T11" style:family="text">
      <style:text-properties fo:font-size="12pt"/>
    </style:style>
    <style:style style:name="T12" style:family="text">
      <style:text-properties fo:font-size="12pt" style:font-size-asian="12pt" style:font-size-complex="12pt"/>
    </style:style>
    <style:style style:name="T13" style:family="text">
      <style:text-properties fo:font-size="12pt" style:font-name-asian="Droid Sans Fallback1" style:font-size-asian="12pt" style:font-name-complex="Lohit Hindi2" style:font-size-complex="12pt"/>
    </style:style>
    <style:style style:name="T14" style:family="text">
      <style:text-properties style:font-name="DejaVu Sans Mono"/>
    </style:style>
    <style:style style:name="T15" style:family="text">
      <style:text-properties style:font-name="Droid Sans Mono2"/>
    </style:style>
    <style:style style:name="T16" style:family="text">
      <style:text-properties style:font-name="Droid Sans Mono2" fo:font-size="12pt" style:font-name-asian="Droid Sans Fallback1" style:font-size-asian="12pt" style:font-name-complex="Lohit Hindi2" style:font-size-complex="12pt"/>
    </style:style>
    <style:style style:name="T17" style:family="text">
      <style:text-properties fo:font-style="italic" style:font-style-asian="italic" style:font-style-complex="italic"/>
    </style:style>
    <style:style style:name="T18" style:family="text">
      <style:text-properties style:font-name="Droid Sans Mono2"/>
    </style:style>
    <style:style style:name="T19" style:family="text">
      <style:text-properties style:font-name="Droid Sans Mono2" style:font-name-asian="Droid Sans Fallback1" style:font-name-complex="Lohit Hindi2"/>
    </style:style>
    <style:style style:name="fr1" style:family="graphic" style:parent-style-name="Frame">
      <style:graphic-properties fo:margin-left="0cm" fo:margin-right="0cm" fo:margin-top="0cm" fo:margin-bottom="0cm" style:wrap="dynamic" style:number-wrapped-paragraphs="no-limit" style:vertical-pos="top" style:vertical-rel="paragraph" style:horizontal-pos="center" style:horizontal-rel="paragraph" fo:padding="0cm" fo:border="none"/>
    </style:style>
    <style:style style:name="fr2" style:family="graphic" style:parent-style-name="Frame">
      <style:graphic-properties fo:margin-left="0cm" fo:margin-right="0cm" fo:margin-top="0cm" fo:margin-bottom="0cm" style:wrap="dynamic" style:number-wrapped-paragraphs="no-limit" style:vertical-pos="from-top" style:vertical-rel="paragraph" style:horizontal-pos="from-left" style:horizontal-rel="paragraph" fo:padding="0cm" fo:border="0.06pt solid #000000"/>
    </style:style>
    <style:style style:name="fr3" style:family="graphic" style:parent-style-name="Frame">
      <style:graphic-properties fo:margin-left="0cm" fo:margin-right="0cm" fo:margin-top="0cm" fo:margin-bottom="0cm" style:wrap="dynamic" style:number-wrapped-paragraphs="no-limit" style:vertical-pos="from-top" style:vertical-rel="paragraph" style:horizontal-pos="from-left" style:horizontal-rel="paragraph" fo:padding="0cm" fo:border="none"/>
    </style:style>
    <style:style style:name="fr4" style:family="graphic" style:parent-style-name="Graphics">
      <style:graphic-properties fo:margin-left="0cm" fo:margin-right="0cm" fo:margin-top="0cm" fo:margin-bottom="0cm" style:run-through="foreground" style:wrap="none" style:vertical-pos="from-top" style:vertical-rel="paragraph-content" style:horizontal-pos="from-left" style:horizontal-rel="paragraph-content" fo:padding="0cm" fo:border="none" style:shadow="no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fo:margin-left="0.4cm" fo:margin-right="0.4cm" fo:margin-top="0.4cm" fo:margin-bottom="0.4cm" style:run-through="foreground" style:wrap="none" style:vertical-pos="from-top" style:vertical-rel="paragraph" style:horizontal-pos="from-left" style:horizontal-rel="paragraph" fo:padding="0cm" fo:border="none" style:shadow="none" style:mirror="none" fo:clip="rect(0cm, 0cm, 0cm, 0cm)" draw:luminance="0%" draw:contrast="0%" draw:red="0%" draw:green="0%" draw:blue="0%" draw:gamma="100%" draw:color-inversion="false" draw:image-opacity="100%" draw:color-mode="standard"/>
    </style:style>
    <style:style style:name="fr7" style:family="graphic" style:parent-style-name="Formula">
      <style:graphic-properties style:vertical-pos="from-top" style:horizontal-pos="from-left" style:horizontal-rel="paragraph-content" draw:ole-draw-aspect="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21" text:outline-level="1">Möglichkeiten</text:h>
      <text:p text:style-name="P2">„To Give is to Have“ </text:p>
      <text:p text:style-name="P2">Helmut Schmidt</text:p>
      <text:p text:style-name="P2"/>
      <text:p text:style-name="P1"><draw:frame draw:style-name="fr1" draw:name="Rahmen5" text:anchor-type="paragraph" svg:width="17cm" draw:z-index="2"><draw:text-box fo:min-height="9.208cm"><text:p text:style-name="Illustration"><draw:frame draw:style-name="fr4" draw:name="Grafik2" text:anchor-type="paragraph" svg:x="0.004cm" svg:y="0.002cm" svg:width="17cm" style:rel-width="100%" svg:height="9.208cm" style:rel-height="scale" draw:z-index="3"><draw:image xlink:href="Pictures/1000000000000390000001EE25061FC1.jpg" xlink:type="simple" xlink:show="embed" xlink:actuate="onLoad"/></draw:frame>Abbildung <text:sequence text:ref-name="refIllustration0" text:name="Illustration" text:formula="ooow:Illustration+1" style:num-format="1">1</text:sequence>: Ionisationsenergien der chemischen Elemente</text:p></draw:text-box></draw:frame></text:p>
      <text:p text:style-name="P3"><draw:frame draw:style-name="fr1" draw:name="Rahmen4" text:anchor-type="paragraph" svg:width="16.431cm" draw:z-index="0"><draw:text-box fo:min-height="9.948cm"><text:p text:style-name="Illustration"><draw:frame draw:style-name="fr4" draw:name="Grafik1" text:anchor-type="paragraph" svg:x="0.004cm" svg:y="0.002cm" svg:width="16.431cm" style:rel-width="100%" svg:height="9.948cm" style:rel-height="scale" draw:z-index="1"><draw:image xlink:href="Pictures/100000000000026D0000017874D5750A.gif" xlink:type="simple" xlink:show="embed" xlink:actuate="onLoad"/></draw:frame>Abbildung <text:sequence text:ref-name="refIllustration1" text:name="Illustration" text:formula="ooow:Illustration+1" style:num-format="1">2</text:sequence>: Atomradien der chemischen Elemente</text:p></draw:text-box></draw:frame><text:soft-page-break/>[1]</text:p>
      <text:p text:style-name="P1"/>
      <text:p text:style-name="P1">Wir haben uns von der Physikliteratur verabschiedet und ein allgemeines Chemiebuch zum Programm befragt: </text:p>
      <text:p text:style-name="P1">„Als ein Maß für den Metall- bzw. Nichtmetallcharakter eines Elements kann die Ionisierungsenergie seiner Atome aufgefaßt werden: das ist die Energie die aufgewendet werden <text:s/>muß, um ein Elektron aus dem Atom zu entfernen. Metalle haben niedrige Ionisierungsenergien (z.B. Natrium 492 kJ/mol; Al 579 kJ/mol; Fe 753 kJ/mol), Nichtmetalle hohe Ionisierungsenergien (z.B. F 1679 kJ/mol; N 1399 kJ/mol; S 1003 kJ/mol), die Edelgase liegen noch darüber (z.B. He 2374 kJ/mol; Ne 2084 kJ/mol) die Halbmetalle zwischen Metallen und Nichtmetallen. In den Gruppen des PSE nehmen die Ionisierungsenergien mit zunehmenden Atomradius ab.“</text:p>
      <text:p text:style-name="P1"><text:s/></text:p>
      <text:p text:style-name="P2">Metalle ------- Nichtmetalle</text:p>
      <text:p text:style-name="P2">Basenbildner ---- Säurebildner</text:p>
      <text:p text:style-name="P2"><text:soft-page-break/>elektropositiv -----elektronegativ</text:p>
      <text:p text:style-name="P1">[2]</text:p>
      <text:p text:style-name="P1"/>
      <text:p text:style-name="P13">In den drei Anfangskapiteln zwei bis fünf des Buches <text:span text:style-name="T17">Physik unter Verwendung des Virialsatzes</text:span> von Heinrich Wulff geschieht dreierlei:</text:p>
      <text:p text:style-name="P13"><text:s/></text:p>
      <text:p text:style-name="P13">1. Einfachste experimentelle Überprüfung der Nullpunktsenergie <text:bookmark-start text:name="__DdeLink__621_1418934716"/>durch das Periodensystem mit Bezug auf Ionisationsenergie und Atomradius.<text:bookmark-end text:name="__DdeLink__621_1418934716"/></text:p>
      <text:p text:style-name="P13">2. Hinweise zu der Art der Herleitungen/Ableitungen.</text:p>
      <text:p text:style-name="P13">3. Kleine Hinweise zu physikalischen Gebilden, wie Potentialtopf, periodicity condition, Fermi-Energie, Paulis Ausschließungsprinzip, effektive Massen (Dirac), negative kinetische Energien etc.</text:p>
      <text:p text:style-name="P13"/>
      <text:p text:style-name="P13">Diese ersten drei Kapitel setzen nichts voraus. Die Ableitungen, die den Virialsatz, die Thermodynamik und Quantenmechanik behandeln, werden gesondert gebracht. (Dieses klassische Programm verfolgte schon einmal Sommerfeld, mit Bohr, in <text:span text:style-name="T17">Atombau und Spektrallinien</text:span>, dort kommt ebens ein Faktor <text:span text:style-name="T19">α </text:span>vor. Siehe bitte dort bei einer der späten 1944er Auflagen .)</text:p>
      <text:p text:style-name="P13"/>
      <text:h text:style-name="P22" text:outline-level="3">1. Experimentelle Überprüfung</text:h>
      <text:p text:style-name="P1">Die Nullpunktsenergie wird laut Anhang 2 im Zusammenhang mit der gemittelten Gesamtenergie angegeben und hängt dabei mit gemittelter kinetischer und Fermi-Energie zusammen.</text:p>
      <text:p text:style-name="P1">Die Überprüfung anhand experimenteller Daten geht mit</text:p>
      <text:p text:style-name="P1"><text:s/><draw:frame draw:style-name="fr7" draw:name="Objekt1" text:anchor-type="as-char" svg:y="-0.713cm" svg:width="5.918cm" svg:height="1.139cm" draw:z-index="6"><draw:object xlink:href="./Object 1" xlink:type="simple" xlink:show="embed" xlink:actuate="onLoad"/><draw:image xlink:href="./ObjectReplacements/Object 1" xlink:type="simple" xlink:show="embed" xlink:actuate="onLoad"/></draw:frame></text:p>
      <text:p text:style-name="P1">E<text:span text:style-name="T6">0</text:span> Festkörperbindungsenergie (kaum berechenbar, bedingt <text:soft-page-break/>experimentell bekannt), E<text:span text:style-name="T6">Ij</text:span> sukzessive Ionisationsenergien (experimentell bekannt), z Anzahl der Außen- oder Valenzelektronen oder Gruppen davon, z<text:span text:style-name="T6">eff</text:span> effektive Kernladungszahl, e Elementarladung des Elektrons [3], n = N/V Anzahldichte hängt mit dem Bohrradius a<text:span text:style-name="T6">B</text:span> zusammen. „Statistische Gewichte geben die Anzahl derjenigen Elementarvolumina h³ oder wie hier Elementarflächen h² des Phasenraumes an, welche die angegebene Energie spezifiziert und welche so zur angegebenen Energie gehören.“</text:p>
      <text:p text:style-name="P5"><text:span text:style-name="T1">Links stehen die experimentellen Werte, ganz rechts die Nullpunktenergie, die mit erklärten Faktoren z und z</text:span><text:span text:style-name="T8">eff</text:span><text:span text:style-name="T1"> auf die Kernladung bezogen wird, denn ein Faktor </text:span><text:span text:style-name="T15">α</text:span><text:span text:style-name="T1"> bei den Alkalien wurde abgleitet aus u.a. </text:span><text:span text:style-name="T1"><draw:frame draw:style-name="fr7" draw:name="Objekt2" text:anchor-type="as-char" svg:y="-0.437cm" svg:width="3.367cm" svg:height="0.593cm" draw:z-index="13"><draw:object xlink:href="./Object 2" xlink:type="simple" xlink:show="embed" xlink:actuate="onLoad"/><draw:image xlink:href="./ObjectReplacements/Object 2" xlink:type="simple" xlink:show="embed" xlink:actuate="onLoad"/></draw:frame></text:span><text:span text:style-name="T1">und </text:span><text:span text:style-name="T1"><draw:frame draw:style-name="fr7" draw:name="Objekt4" text:anchor-type="as-char" svg:y="-0.377cm" svg:width="1.115cm" svg:height="0.469cm" draw:z-index="14"><draw:object xlink:href="./Object 4" xlink:type="simple" xlink:show="embed" xlink:actuate="onLoad"/><draw:image xlink:href="./ObjectReplacements/Object 4" xlink:type="simple" xlink:show="embed" xlink:actuate="onLoad"/></draw:frame></text:span><text:span text:style-name="T1">(Nullpunktsverhältnissen) für die weiteren Gruppen erkannt.</text:span></text:p>
      <text:p text:style-name="P1">Bei einem Faktor <text:span text:style-name="T15">β in Kapitel vier </text:span>kommt zur linken Seite noch eine Ionenfestkörperbindungsenergie E<text:span text:style-name="T6">0</text:span><text:span text:style-name="T10">+</text:span> dazu</text:p>
      <text:p text:style-name="P1">Wie in der <text:s/>zweiten Kapitelüberschrift angekündigt werden behandelt: <text:bookmark text:name="SECTION00041000000000000000"/><text:span text:style-name="T14">Energie der Außenelektronen, chemische Valenz und elektrische Leitfähigkeit. Meist sind nicht alle Außenelektronen chemisch aktiv (z.B. Mn – Fe s.u.). Daß der Autor mit nur wenigen einfachen Formeln auskommt, ist bemerkenswert und dasselbe wird wohl nirgends so kompakt dargestellt, da man bei diesem Thema beim Herleiten der Verhältnisse schnell in schwierige und verstreute Physikbereiche, Quantenmechanik, Festkörperphysik, oder zu Behelfsgrößen, vordringt. Hier ist es nicht so. </text:span></text:p>
      <text:p text:style-name="P13">Informativ sind dabei auffällige Elemente wie Beryllium (fast ein Nichtmetall, Halbmetall), Phosphor (schwarz, weiß), Kohlenstoff (Diamant kaum leitfähig, Graphit (anisotrop) leitfähig), sowie in der achten Nebengruppe die Nachbarn Mangan (siebenwertig) und Eisen (max. vierwertig).</text:p>
      <text:p text:style-name="P4">Zusammen mit der Dichte (Anzahldichte) ergibt das ein Maß für die Leitfähigkeit, wenn sie so dicht stehen, daß sich Elektonenhüllen überlappen,. Der Faktor <text:span text:style-name="T15">β</text:span><text:span text:style-name="T6">3</text:span> wird dazu genauer <text:soft-page-break/>festgelegt und ist aussagelräftiger als allein die Abstände im Ionengitter.</text:p>
      <text:p text:style-name="P1">Man kann jetzt dem Autor die paar Seiten folgen und diese wieder vorher nie angegeben Tabellen wertschätzen oder 500 Seiten Einführung in Festkörperphysik lesen und nichts verstehen.</text:p>
      <text:p text:style-name="P1">Die Atomabstände im Festkörper entsprechen den Dichten, dicht für Metalle, weniger dicht für Nichtmetalle. Bei Leitern stehen sie so dicht, daß die Elektronen am Ionengitter streuen. Das Kapitel DeBrogliewellenlänge untersucht das.</text:p>
      <text:p text:style-name="P1">Der Autor entwickelt alles aus E<text:span text:style-name="T7">I</text:span> der Ionisationsenergie, plus einer Festkörper­bindungsenergie, die er addiert, einen korrigierenden Parameter <text:span text:style-name="T15">α</text:span>, der sich als stark erweiterungsfähige effektive Kernladungszahl z<text:span text:style-name="T6">eff</text:span> herausstellt. Mit den errechneten Werten für <text:span text:style-name="T15">α,</text:span> z<text:span text:style-name="T6">eff</text:span>, und <text:span text:style-name="T15">β </text:span>lassen sich im Zusammenhang viele Festkörpereigenschaften ableiten und erklären, wie Verdichtung bei Kondensation, Leiter oder Nichtleiter etc.</text:p>
      <text:p text:style-name="P1">Der Autor führt vor, wie und in welchen Bereichen z<text:span text:style-name="T6">eff</text:span> für die summierten sukzessiven experimentellen Ionisationsenergien steht, und wie sie berechnet und überprüft wird. Dabei stellt sich heraus, dass sich die tatsächlichen chemischen Wertigkeiten ergeben und begründen lassen, dabei werden Abschirmgrößen berücksichtigt sowie aktive gegenüber inaktiven Außenelektronen auf Tauchbahnen. Daran geknüpft ist ein maximaler Wert ẑ für diese valenten Elektronen, der kleiner als z ist.</text:p>
      <text:p text:style-name="P1">z<text:span text:style-name="T15">·</text:span>z<text:span text:style-name="T6">eff</text:span> steht ursprünglich für die Außenelektronen, aber gerade in den Nebengruppen, sind nicht mehr alle Außenelektronen chemisch aktiv oder gleichwertig (Valenz), deshalb wird eingeführt, wie man damit nur gleiche Gruppen von Elektronen behandelt, worüber sukzessive summiert werden kann.</text:p>
      <text:p text:style-name="P14">„Im quantenmechanischen Variationsverfahren werden geeignete Funktionsparameter eingeführt, am wirksamsten ist die effektive Kernladungszahl...“ (S. 12 Physik unter Verwendung des <text:soft-page-break/>Virialsatzes (PuVdV)) </text:p>
      <text:p text:style-name="P14">Damit werden Abschirmgrößen betrachtet, z.B. elliptische Tauchbahnen. Es wird für bestimmte Konfigurationen ein wirksames ẑ gewählt. </text:p>
      <text:p text:style-name="P1">Die Leitfähigkeit wird noch einmal an der DeBrogliewellenlänge und den Kernabständen qualitativ festgemacht. Streuung am Ionengitter und Trennung Leiter - Nichtleiter.</text:p>
      <text:p text:style-name="P12">Die DeBrogliewellenlänge wird für die dritte kurze und vierte erste lange Periode vorgerechnet.</text:p>
      <text:p text:style-name="P7">Die experimentelle Überprüfung der Austrittsarbeit wird in der Maxwellschen Theorie ohne Einführung von Behelfsgrößen behandelt: Man erhält eine bei Ablösung eines Elektrons aufzuwendende Hubarbeit, die Austrittsarbeit (work function). (Negative Hubarbeit ist ein Potential). Das Verhältnis der experimentellen zur theoretisch ermittelten Austrittsarbeit wird ermittelt und trifft weit besser als nur größenordnungsmäßig durch die Ionenabstände bestimmt zu.</text:p>
      <text:p text:style-name="P12">„In einem Stern ist es die überwiegend zwischen den schweren Teilchen wirkende Gravitationskraft, welche die Materie über die Nullpunktsdichte hinaus verdichtet.(!)“ (S.77 PuVdV)</text:p>
      <text:p text:style-name="P7">In Tabelle sieben wird abschließend besser dargestellt, wie die Austrittsarbeit Energien wiedergibt.</text:p>
      <text:p text:style-name="P7">Diese führt die Größe <text:span text:style-name="T15">β </text:span>ein, die mit der Austrittsarbeit differenzierter auf die Festkörperbindungsenergie und Ionisationsenergie bezogen werden kann, als diese allein mit den Ionenabständen und an sie geknüpfte Bedingungen erfüllt.</text:p>
      <text:h text:style-name="P22" text:outline-level="3">2. Herleitung</text:h>
      <text:p text:style-name="P1">Orientierung wir am einfachsten Bohrschen Atommodell gesucht, daß <text:s/>ein wenig variiert wird, so daß von Alkalien, mit einem Elektron zu Erdalkalien mit zwei Elektronen und weiter zu mehreren Außenelektronen übergegangen wird. <text:s/></text:p>
      <text:p text:style-name="P14"><text:soft-page-break/>Die Übereinstimmung mit dem experimentellen Wert ergibt sich durch Hinzunahme von Parametern, die die gegenseitige Lage der Teilchen betreffen, (Bei Sommerfeld Atombau und Spektrallinien wird S 657 die Hylleraassche Arbeit referiert. Die Austrittsarbeit wird im Rahmen der Maxwellschen Theorie ohne die Einführung von Behelfsgrößen wie Wirkungsquerschnitte behandelt. (S. 13 PuVdV) </text:p>
      <text:p text:style-name="P14">Die „Schottkysche“ Bildkraft e²/r² bezieht sich auf den Abstand der Metallionen im Gitter. “offensichtlich wird die Austrittsarbeit weit besser als nur größenordnungsmäßig durch die Ionenabstände bestimmt.“ (S. 26 PuVdV). Mit der Festkörperbindungsenergie des spiegelbildlichen Ions wird des noch genauer gefasst.</text:p>
      <text:p text:style-name="P1"><draw:frame draw:style-name="fr1" draw:name="Rahmen3" text:anchor-type="paragraph" svg:width="12.594cm" draw:z-index="7"><draw:text-box fo:min-height="9.26cm"><text:p text:style-name="Illustration"><draw:frame draw:style-name="fr5" draw:name="Grafik5" text:anchor-type="paragraph" svg:width="12.592cm" svg:height="9.26cm" draw:z-index="8"><draw:image xlink:href="Pictures/10000000000001DD0000015F98830BC5.png" xlink:type="simple" xlink:show="embed" xlink:actuate="onLoad"/></draw:frame>Abbildung <text:sequence text:ref-name="refIllustration2" text:name="Illustration" text:formula="ooow:Illustration+1" style:num-format="1">3</text:sequence>: Gegenläufige Lage, Winkel- und radiale Oszillation</text:p></draw:text-box></draw:frame></text:p>
      <text:p text:style-name="P1"/>
      <text:p text:style-name="P1"/>
      <text:p text:style-name="P1"/>
      <text:p text:style-name="P1"/>
      <text:p text:style-name="P1"/>
      <text:p text:style-name="P1"/>
      <text:p text:style-name="P1"/>
      <text:p text:style-name="P1"/>
      <text:p text:style-name="P1"/>
      <text:p text:style-name="P1"/>
      <text:p text:style-name="P1"/>
      <text:p text:style-name="P1"/>
      <text:p text:style-name="P17">Vergessen können wir erst einmal diverse Begriffe wie Fermi-Energie, Nullpunktsenergie, statistische Gewichte <text:span text:style-name="T11">[4]</text:span>. Sogar den Virialsatz, er wird nur zur Korrektur eines konkreten Wertes herangezogen. Das erschließt sich bei genauer Lektüre der Einleitung und des aufzählenden Anfangs des zweiten Kapitels<text:span text:style-name="T12">.</text:span></text:p>
      <text:p text:style-name="P18"/>
      <text:p text:style-name="P18"><text:soft-page-break/></text:p>
      <text:p text:style-name="P18"/>
      <text:p text:style-name="P18"/>
      <text:p text:style-name="P18"/>
      <text:p text:style-name="P19"><draw:frame draw:style-name="fr2" draw:name="Rahmen1" text:anchor-type="paragraph" svg:x="0.007cm" svg:y="0.071cm" svg:width="13.695cm" draw:z-index="4"><draw:text-box fo:min-height="5.057cm"><text:p text:style-name="Illustration"><draw:frame draw:style-name="fr6" draw:name="Grafik3" text:anchor-type="paragraph" svg:x="0.609cm" svg:y="0.545cm" svg:width="12.446cm" style:rel-width="90%" svg:height="4.969cm" style:rel-height="scale" draw:z-index="5"><draw:image xlink:href="Pictures/100002010000019000000080A9E8A21D.png" xlink:type="simple" xlink:show="embed" xlink:actuate="onLoad"/></draw:frame>Abbildung <text:sequence text:ref-name="refIllustration3" text:name="Illustration" text:formula="ooow:Illustration+1" style:num-format="1">4</text:sequence>: Nullpunktenergie klassisch -- quantenmechanisch</text:p></draw:text-box></draw:frame></text:p>
      <text:p text:style-name="P19"/>
      <text:p text:style-name="P19"/>
      <text:p text:style-name="P19"/>
      <text:p text:style-name="P19"/>
      <text:p text:style-name="P19"/>
      <text:p text:style-name="P19"/>
      <text:p text:style-name="P19"/>
      <text:p text:style-name="P19"/>
      <text:p text:style-name="P19"><draw:frame draw:style-name="fr3" draw:name="Rahmen2" text:anchor-type="paragraph" svg:x="3.674cm" svg:y="0.284cm" svg:width="9.932cm" draw:z-index="9"><draw:text-box fo:min-height="9.869cm"><text:p text:style-name="Illustration"><draw:frame draw:style-name="fr4" draw:name="Grafik4" text:anchor-type="paragraph" svg:x="0.004cm" svg:y="0.002cm" svg:width="9.932cm" style:rel-width="100%" svg:height="9.869cm" style:rel-height="scale" draw:z-index="10"><draw:image xlink:href="Pictures/100000610000012C00000175B6EEFB88.gif" xlink:type="simple" xlink:show="embed" xlink:actuate="onLoad"/></draw:frame>Abbildung <text:sequence text:ref-name="refIllustration4" text:name="Illustration" text:formula="ooow:Illustration+1" style:num-format="1">5</text:sequence>: Abbildung 4: Einige Bahnen des harmonischen Oszillators (Eine Kugel an einer Feder befestigt) in klassischer Mechnaik (A-B) und Quantenmechanik (C-H), Die Kugel hat eine Wellenfunktion, die mit einem Realteil in blau und einem Imaginärteil in rot gezeigt wird. Die Bahnen C, D, E, F (aber nicht G und H) sind Beispiele für stehenden Wellen (oder „stationäre Zustände“). Jede Frequent einer stehenden Welle ist proportional zu einem möglichen Energieniveau des Oszillators. Diese Energiequantelung gibt es nicht in klassischer Mechanik, wo der Oszillator jede Energie haben kann.[5]</text:p></draw:text-box></draw:frame></text:p>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
      <text:p text:style-name="P19"><text:soft-page-break/></text:p>
      <text:p text:style-name="P19"/>
      <text:p text:style-name="P19"/>
      <text:p text:style-name="P19"/>
      <text:p text:style-name="P1">Die Nullpunktenergie des harmonischen Oszillators ist in der klassischen Mechanik null, nicht in der Quantenmechanik, der Kenner weiß das, sie ist nicht experimentell bestimmbar, und der Autor erhält sie wegen des durchgängigen Anschlußes (continous fitting) der Energien gebundener und freier Zustände seiner Energieverteilung, der Grenzzustand fest-frei wird mittels dem Gesetz des Virialsatzes erhalten, weil freie Teilchen keinem stationären System angehören, und somit sind geichzeitig alle Potentiale von Teilchen stationärer Systeme festgelegt und nicht wie bisher die Nullpunktenergie verschiebbar (was mit dem Energiesatz verträglich ist), Potentiale haben eine Integrationskonstante. Also man kann nicht die y-Nullinie in die unterste Linie legen, weil man dann auch den Zustand gebunden-frei verschiebt, der aber verständlicherweise an ein und dieselbe Energie geknüpft ist.</text:p>
      <text:p text:style-name="P1">Ab gewissen kinetischen Energien sind die Elektronen frei, die Atome ionisiert. Das System Ion-Elektron ist danach nicht mehr stationär, das Verhältnis aus dem Virialsatz gilt nicht mehr. </text:p>
      <text:p text:style-name="P1">Die Austrittsarbeit („Schottkysche“ Bildkraft bei Sommerfeld) präzisiert das Ganze für den Zusammenhalt des Festkörpers, dort wird der Faktor <text:span text:style-name="T15">α</text:span> in einen Faktor <text:span text:style-name="T15">β</text:span> erweitert. Es kommt ein fiktives Ion dazu das sich spiegelbildlich zum Elektron in den Festkörper bewegt und eine weitere Festkörperbindungsenergie E<text:span text:style-name="T6">0</text:span><text:span text:style-name="T10">+ </text:span>zufügt. (In Kapitel fünf b wird ein „Elektronenteilchen“ (Planet) aus dem Schwerpunkt bis auf eine „unendliche“ Entfernung angehoben und ist dann frei. Die potentielle Energie ist diejenige, die die Teillchen aus dem Schwerpunkt des Systems auf die Abstände eines stationären Systems bringt. Liegt eine Nullpunktsenergie vor ist <text:soft-page-break/>das, wie vom Autor, gesondert zu betrachten.) Soll ein freies Teilchen wieder stationär eingefangen werden gilt der Virialsatz. Die Bestimmung des Nullpunktes am Temperaturnullpunkt (Koordinate T oder kinetische Energie gleich null) ist theoretisch und unklar. Man beachte die Vorbemerkung des Autors, daß die Eichtransformation mit der Setzung H = rot A aus der Maxwellschen Theorie sich nicht auf die Mechanik übertragen lassen. (H gibt es auch in der Mechanik, aber rot H ist null. Auch Lorenz Konvention (ohne t) oder -Eichung, oder Eichtransformation genannt)</text:p>
      <text:h text:style-name="P22" text:outline-level="3">3. Bemerkungen</text:h>
      <text:p text:style-name="P16"><text:span text:style-name="T12">Die kleinen Hinweise unter drei erschließen sich dem Rezensenten, weil er die gesamte Hi</text:span><text:span text:style-name="T2">ntergrundinformation kennt: Veröffentlichungen, Briefwechsel, Kritiken und Behinderungen. Aber auch dem aufmerksamen Leser: Man kann sie alle <text:s/>als „.. Akkumulate mit einer Masse behafteter kinematischer Größen ...“, die kein physikalisches System beschreiben, abtun.</text:span></text:p>
      <text:p text:style-name="P14">Die von Sauter kritisierte Darstellung der Austrittsarbeit mittels Fermi-Energie wird in Tabelle VI angegeben. Sauter hält sie für halbemprisch. Dort kompensiert ein nicht berechenbarer Anteil den Gang der Werte. Das ist ein theoretischer Wert, der eine Doppelschicht (potential wall) wiedergibt und nicht berechenbar sein soll, aber dennoch nur als mit den experimentellen Daten bestimmbar angesehen wird. (S. 28 PuVdV)</text:p>
      <text:p text:style-name="P14"><text:s/>„Und im Zustand der Materieentartung für</text:p>
      <text:p text:style-name="P14"><draw:frame draw:style-name="fr7" draw:name="Objekt3" text:anchor-type="as-char" svg:y="-0.437cm" svg:width="5.034cm" svg:height="0.593cm" draw:z-index="11"><draw:object xlink:href="./Object 3" xlink:type="simple" xlink:show="embed" xlink:actuate="onLoad"/><draw:image xlink:href="./ObjectReplacements/Object 3" xlink:type="simple" xlink:show="embed" xlink:actuate="onLoad"/></draw:frame></text:p>
      <text:p text:style-name="P15"><text:span text:style-name="T12">gibt dieser Grenzwert der Energie E</text:span><text:span text:style-name="T9">Ij</text:span><text:span text:style-name="T12"> die Nullpunktsenergie an. </text:span><text:span text:style-name="T12">Der Zustand der Materieentartung mit n </text:span><text:span text:style-name="T16">&gt;</text:span><text:span text:style-name="T13"> </text:span><text:span text:style-name="T12">n</text:span><text:span text:style-name="T9">B</text:span><text:span text:style-name="T12">, i.e. i</text:span><text:span text:style-name="T9">f</text:span><text:span text:style-name="T12"> </text:span><text:span text:style-name="T16">&lt; </text:span><text:span text:style-name="T12">1 , muss durch eine äußere Kraft erzwungen werden, so daß zu seiner Beschreibung der Begriffs des „äußeren Drucks“ benötigt wird. Davon wir abschließend im nächstfolgenden Abschnitt (Thermodynamik) gehandelt werden können.(S. 46 PuVdV)</text:span></text:p>
      <text:p text:style-name="P14"><text:soft-page-break/>„Wenn aber die stets positive Fermi-Energie zugrunde gelegt wird, ist es notwendig, die Existenz von Teilchen, die ein begrenztes Volumen nicht verlassen zu begründen: Eine gegebene Anzahl N von Teilchen kann in ein gegebenes Volumen durch eine der beiden Methoden eingeschlossen werden: Entweder mittels Potentialwänden, so daß Elektronen im Potentialtopf nicht entweichen, oder indem man eine periodische Bedingung auferlegt.“ (: a given number N of electrons can be confined in a given volume V by one of the methods: either by means <text:s/>of „potential walls“ such that electrons inside the „potential hole“ cannot escape or by means of imposing a certain periodicity condition.“) Chandrasekhar Stellar Structure S 357. (S. 26 PuVdV).</text:p>
      <text:p text:style-name="P12">„Schon die Art der Alternative sollte bedenklich machen.“ (S.69 PuVdV) </text:p>
      <text:p text:style-name="P14">„Wir müßten also annehmen, daß sich Teilchen mit Ladungen mit gleichen Vorzeichens anziehen oder eine negative kinetische Energie zulassen, wie es die Diracsche Theorie erlaubt. Daß man damit zu physikalisch absolut unmöglichen Gebilden kommt (Becker/Sauter Theorie der Elektrizität Bd. II S. 243) ist ohne Folgen geblieben. Vielmehr hat sich <text:s/>eine Disziplin entwickelt, die wir eher als eine naturphilosophische denn als eine physikalische ansehen können. Wie es zu dieser Entwicklung gekommen ist, wird im quantenmechanischen Teil dargelegt.“ (S.35 Kap 5a. <text:s/>PuVdV)</text:p>
      <text:p text:style-name="P14"/>
      <text:h text:style-name="P22" text:outline-level="3">Fußnoten</text:h>
      <text:p text:style-name="P1">[1] Ein Bild: Das eine sieht aus wie ein Gebirge (Zustandsdiagramm der Bestandteile der Welt), hohe Gipfel = viel aus der Puste, das andere wie verschieden große Planeten (was es im Kleinen auch ist) und dann stellt man Beziehungen her, kleiner hoher Berg, großer niedriger Berg, einzelne Hügel, Gebirge etc. <text:soft-page-break/>geht in das Chemie/Elektrolabor und stellt Bedingungen her, damit Experimente gelingen. </text:p>
      <text:p text:style-name="P6">[2] Taschenbuch der Chemie, Harri Deutsch, 1983 (© VEB Fachbuchverlag Leipzig (sic!))</text:p>
      <text:p text:style-name="P6">[3] <text:span text:style-name="T1">Im Anhang l.c.2 Energy Distribution:</text:span></text:p>
      <text:p text:style-name="P20">„In the literature, however, one only finds the equation (30), which is referred to as «Fermi energy».</text:p>
      <text:p text:style-name="P6"><text:span text:style-name="T1">(Instead of </text:span><text:span text:style-name="T1"><draw:frame draw:style-name="fr7" draw:name="Objekt5" text:anchor-type="as-char" svg:y="-0.723cm" svg:width="3.628cm" svg:height="1.154cm" draw:z-index="12"><draw:object xlink:href="./Object 5" xlink:type="simple" xlink:show="embed" xlink:actuate="onLoad"/><draw:image xlink:href="./ObjectReplacements/Object 5" xlink:type="simple" xlink:show="embed" xlink:actuate="onLoad"/></draw:frame></text:span><text:span text:style-name="T1">one has</text:span><text:span text:style-name="T1"><draw:frame draw:style-name="fr7" draw:name="Objekt6" text:anchor-type="as-char" svg:y="-0.681cm" svg:width="1.7cm" svg:height="1.111cm" draw:z-index="15"><draw:object xlink:href="./Object 6" xlink:type="simple" xlink:show="embed" xlink:actuate="onLoad"/><draw:image xlink:href="./ObjectReplacements/Object 6" xlink:type="simple" xlink:show="embed" xlink:actuate="onLoad"/></draw:frame></text:span><text:span text:style-name="T1">.)</text:span><text:span text:style-name="T3">“</text:span></text:p>
      <text:p text:style-name="P8"><text:span text:style-name="T1">Es war zu erwarten, daß mit e gleich 1,602 .. gerechnet werden könnte, bei ersten Kontrollen des Rezensenten stellte sich heraus, daß an der Stelle für e-Werte um 1,758 – 1,760 angebracht sind, und er erwähnt es hier, damit der Leser nicht enttäuscht wird. Es scheint einen üblichen theoretischen Umgang mit Konstanten darzustellen, wenn Exponenten deren Gang überwiegen. Wir vertrauen uns hier dem Autor an. Festgestellt wurde, dass viele Werte zu diesem Themenbereich unbefriedigend sind, so Austrittsarbeiten mit Abweichungen von 10-20% oder mehr und 50-100% bei der Kontrolle von Fermiwerten aufgrund neuerer Messwerte. Die Tabellen sind auf eV-Werte bezogen. Wie und in welchen Bereichen aber die statistischen Gewichte gelten, steht im Anhang 2 (Eine Abweichung vom Faktor 1,26 zu Travings Energie wird erwähnt). Und damit stets wird der Virialsatz beachtet. Immerhin hätte der Autor den Wert angeben und motivieren können oder sagen, wo er Werte anpasst oder doch normiert? (Auf erste Werte: Lithium mit 1,005? Die Lösung des Wasserstoffproblems dürfte dabei den </text:span><text:span text:style-name="T15">α</text:span><text:span text:style-name="T1">-Wert 1,000 ergeben. Kleinste Fehlerquadrate von </text:span><text:span text:style-name="T15">α</text:span><text:span text:style-name="T1">?) (Zurzeit sieht der Rezensent die Überprüfung anhand Sommerfelds </text:span><text:span text:style-name="T5">Atombau und Spektrallinien,</text:span><text:span text:style-name="T4"> Bd.II 1944 vor. Sommerfelds Ansatz schien mit der Quantenmechanik hinfällig. Das kann aber nicht sein, da, wie in der Ergänzung, Kapitel 10, abgeleitet, Quantenmechanik und klassische Mechanik analog sind.</text:span><text:span text:style-name="T1"> Vielleicht findet sich noch etwas, und der Rezensent </text:span><text:soft-page-break/><text:span text:style-name="T1">bittet weiter um Mithilfe.) Vorliegende alte umgearbeitete und fremdkommentierte Vorarbeiten (aus den späten 1970ern) zeigen, daß der Autor lange dem Thema, das auf den „Calculations</text:span><text:span text:style-name="T4"> of the Stellar Structure of so-called Degenerate Stars </text:span><text:span text:style-name="T1">Using a new Pressure Function“ aufbaut, anhing und es ins Buch aufnehmen wollte. Dort findet sich das Fallengelassene, so (doch) Bänder bei Halbleitern etc.</text:span></text:p>
      <text:p text:style-name="P9"><text:span text:style-name="T11">[4] statistisches Gewicht: Die Zahl der </text:span><text:span text:style-name="T11">Realisierungsmöglichkeiten wird auch statistisches Gewicht </text:span><text:span text:style-name="T12">der Verteilung genannt. (</text:span><text:a xlink:type="simple" xlink:href="http://www.spektrum.de/lexikon/physik/statistisches-gewicht/13781"><text:span text:style-name="T12">Spektrum Lexikon</text:span></text:a><text:span text:style-name="T12">).</text:span></text:p>
      <text:p text:style-name="P10">[5] Soviel ich weiß, hat Planck den harmonischen Oszillator in die Wand des schwarzen Körpers eingebaut.</text:p>
      <text:p text:style-name="P10"/>
      <text:p text:style-name="P11"><text:a xlink:type="simple" xlink:href="http://roomsixhu.bplaced.net/"><text:span text:style-name="T2">Zurück</text:span></text:a></text:p>
      <text:p text:style-name="P11"/>
      <text:p text:style-name="P11"><text:a xlink:type="simple" xlink:href="http://roomsixhu.bplaced.net/statgew21.pdf"><text:span text:style-name="T1">Gerne auch als Pdf.</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Lohit Hindi1" svg:font-family="'Lohit Hindi'"/>
    <style:font-face style:name="Droid Sans Mono2" svg:font-family="'Droid Sans Mono'" style:font-family-generic="swiss"/>
    <style:font-face style:name="DejaVu Sans Mono" svg:font-family="'DejaVu Sans Mono'" style:font-family-generic="modern" style:font-pitch="fixed"/>
    <style:font-face style:name="Droid Sans Fallback1" svg:font-family="'Droid Sans Fallback'" style:font-family-generic="modern" style:font-pitch="fixed"/>
    <style:font-face style:name="Droid Sans Mono" svg:font-family="'Droid Sans Mono'" style:font-family-generic="modern" style:font-pitch="fixed"/>
    <style:font-face style:name="Lohit Hindi2" svg:font-family="'Lohit Hindi'" style:font-family-generic="modern" style:font-pitch="fixed"/>
    <style:font-face style:name="Droid Sans Mono1" svg:font-family="'Droid Sans Mono'" style:font-family-generic="swiss" style:font-pitch="fixed"/>
    <style:font-face style:name="Times New Roman" svg:font-family="'Times New Roman'" style:font-family-generic="roman" style:font-pitch="variable"/>
    <style:font-face style:name="Arial" svg:font-family="Arial" style:font-family-generic="swiss" style:font-pitch="variable"/>
    <style:font-face style:name="Droid Sans Fallback" svg:font-family="'Droid Sans Fallback'" style:font-family-generic="system" style:font-pitch="variable"/>
    <style:font-face style:name="Lohit Hindi" svg:font-family="'Lohit Hindi'"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Droid Sans Fallback"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Droid Sans Fallback" style:font-size-asian="14pt" style:font-name-complex="Lohit Hindi"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Table_20_Contents" style:display-name="Table Contents" style:family="paragraph" style:parent-style-name="Standard" style:class="extra">
      <style:paragraph-properties text:number-lines="false" text:line-number="0"/>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Preformatted_20_Text" style:display-name="Preformatted Text" style:family="paragraph" style:parent-style-name="Standard" style:class="html">
      <style:paragraph-properties fo:margin-top="0cm" fo:margin-bottom="0cm"/>
      <style:text-properties style:font-name="Droid Sans Mono" fo:font-size="10pt" style:font-name-asian="Droid Sans Fallback1" style:font-size-asian="10pt" style:font-name-complex="Lohit Hindi2" style:font-size-complex="10pt"/>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Droid Sans Fallback" style:font-size-asian="18pt" style:font-weight-asian="bold" style:font-name-complex="Lohit Hindi" style:font-size-complex="18pt" style:font-weight-complex="bold"/>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Illustration" style:family="paragraph" style:parent-style-name="Caption" style:class="extra"/>
    <style:style style:name="Frame_20_contents" style:display-name="Frame contents" style:family="paragraph" style:parent-style-name="Text_20_body" style:class="extra"/>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ormula" style:family="graphic">
      <style:graphic-properties text:anchor-type="as-char" svg:y="0cm" fo:margin-left="0.201cm" fo:margin-right="0.201cm" style:vertical-pos="middle" style:vertical-rel="tex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2cm"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office:automatic-styles>
  <office:master-styles>
    <style:master-page style:name="Standard" style:page-layout-name="Mpm1">
      <style:header>
        <text:p text:style-name="Header"/>
      </style:header>
      <style:footer>
        <text:p text:style-name="Footer"><text:page-number text:select-page="current">13</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Chiara </meta:initial-creator>
    <meta:creation-date>2014-06-20T13:47:32</meta:creation-date>
    <dc:date>2014-08-29T03:25:36</dc:date>
    <dc:creator>Chiara </dc:creator>
    <meta:editing-duration>P2DT9H21M41S</meta:editing-duration>
    <meta:editing-cycles>264</meta:editing-cycles>
    <meta:generator>LibreOffice/3.5$Linux_x86 LibreOffice_project/350m1$Build-2</meta:generator>
    <meta:keyword>Ionsationsenergie  Atomradius Periodensystem chemische Elemente</meta:keyword>
    <dc:subject>Ionsationsenergie und Atomradien des Periodensystems der chemischen Elemente</dc:subject>
    <dc:title>Möglichkeiten</dc:title>
    <meta:document-statistic meta:table-count="0" meta:image-count="5" meta:object-count="6" meta:page-count="13" meta:paragraph-count="74" meta:word-count="2318" meta:character-count="16870" meta:non-whitespace-character-count="14601"/>
    <meta:user-defined meta:name="Info 1"/>
    <meta:user-defined meta:name="Info 2"/>
    <meta:user-defined meta:name="Info 3"/>
    <meta:user-defined meta:name="Info 4"/>
    <meta:user-defined meta:name="w2e_MetaAuthor" meta:value-type="string">statgew21</meta:user-defined>
    <meta:user-defined meta:name="w2e_MetaBackgroundColor" meta:value-type="string">000000</meta:user-defined>
    <meta:user-defined meta:name="w2e_MetaLanguage" meta:value-type="string">de</meta:user-defined>
    <meta:user-defined meta:name="w2e_MetaTitle" meta:value-type="string">Möglichkeiten</meta:user-defined>
    <meta:user-defined meta:name="w2e_PrefAddIndex" meta:value-type="string">0</meta:user-defined>
    <meta:user-defined meta:name="w2e_PrefBaseFontDimension" meta:value-type="string">100 %</meta:user-defined>
    <meta:user-defined meta:name="w2e_PrefBlackWhite" meta:value-type="string">0</meta:user-defined>
    <meta:user-defined meta:name="w2e_PrefImageQuality" meta:value-type="string">80 %</meta:user-defined>
    <meta:user-defined meta:name="w2e_PrefIndexTitle" meta:value-type="string">Index</meta:user-defined>
    <meta:user-defined meta:name="w2e_PrefOrphans" meta:value-type="string">2</meta:user-defined>
    <meta:user-defined meta:name="w2e_PrefRetainOriginalImages" meta:value-type="string">1</meta:user-defined>
    <meta:user-defined meta:name="w2e_PrefSplitFilesBeforeH1" meta:value-type="string">1</meta:user-defined>
    <meta:user-defined meta:name="w2e_PrefSplitFilesBeforeH2" meta:value-type="string">1</meta:user-defined>
    <meta:user-defined meta:name="w2e_PrefSplitFilesBeforeH3" meta:value-type="string">0</meta:user-defined>
    <meta:user-defined meta:name="w2e_PrefSplitFilesEvery" meta:value-type="string">150</meta:user-defined>
    <meta:user-defined meta:name="w2e_PrefWidows" meta:value-type="string">2</meta:user-defined>
  </office:meta>
</office:document-meta>
</file>

<file path=Object 1/content.xml><?xml version="1.0" encoding="utf-8"?>
<math xmlns="http://www.w3.org/1998/Math/MathML">
  <semantics>
    <mrow>
      <mrow>
        <mrow>
          <msub>
            <mi>E</mi>
            <mn>0</mn>
          </msub>
          <mo stretchy="false">+</mo>
          <mrow>
            <munderover>
              <mo stretchy="false">∑</mo>
              <mrow>
                <mn>1</mn>
              </mrow>
              <mrow>
                <mi>z</mi>
              </mrow>
            </munderover>
            <msub>
              <mi>E</mi>
              <mi mathvariant="italic">Ij</mi>
            </msub>
          </mrow>
        </mrow>
        <mo stretchy="false">=</mo>
        <mi>z</mi>
      </mrow>
      <msub>
        <mi>z</mi>
        <mrow>
          <mi mathvariant="italic">eff</mi>
        </mrow>
      </msub>
      <mfrac>
        <mn>1</mn>
        <mn>2</mn>
      </mfrac>
      <msup>
        <mrow>
          <mo stretchy="false">(</mo>
          <mrow>
            <mn>2</mn>
            <msup>
              <mo stretchy="false">π</mo>
              <mn>2</mn>
            </msup>
          </mrow>
          <mo stretchy="false">)</mo>
        </mrow>
        <mrow>
          <mrow>
            <mn>1</mn>
            <mo stretchy="false">/</mo>
            <mn>3</mn>
          </mrow>
        </mrow>
      </msup>
      <msup>
        <mi>e</mi>
        <mn>2</mn>
      </msup>
      <msup>
        <mi>n</mi>
        <mrow>
          <mrow>
            <mn>1</mn>
            <mo stretchy="false">/</mo>
            <mn>3</mn>
          </mrow>
        </mrow>
      </msup>
    </mrow>
    <annotation encoding="StarMath 5.0">E_0 + sum from{1} to{z} E_Ij = z z_{eff} 1 over 2  ( 2 %pi ^2)^{1/3} e^2 n^{1/3}
</annotation>
  </semantics>
</math>
</file>

<file path=Object 2/content.xml><?xml version="1.0" encoding="utf-8"?>
<math xmlns="http://www.w3.org/1998/Math/MathML">
  <semantics>
    <mrow>
      <mrow>
        <mrow>
          <mi>n</mi>
          <mo stretchy="false">=</mo>
          <msub>
            <mi>n</mi>
            <mi>B</mi>
          </msub>
        </mrow>
        <mo stretchy="false">=</mo>
        <mrow>
          <mn>1</mn>
          <mo stretchy="false">/</mo>
          <mrow>
            <mo stretchy="false">(</mo>
            <mrow>
              <mn>2</mn>
              <msup>
                <mo stretchy="false">π</mo>
                <mn>2</mn>
              </msup>
              <msubsup>
                <mi>a</mi>
                <mi>B</mi>
                <mn>3</mn>
              </msubsup>
            </mrow>
            <mo stretchy="false">)</mo>
          </mrow>
        </mrow>
      </mrow>
    </mrow>
    <annotation encoding="StarMath 5.0">n = n_B = 1/ (2 %pi^2 a_B^3)</annotation>
  </semantics>
</math>
</file>

<file path=Object 3/content.xml><?xml version="1.0" encoding="utf-8"?>
<math xmlns="http://www.w3.org/1998/Math/MathML">
  <semantics>
    <mrow>
      <mrow>
        <mrow>
          <mi>n</mi>
          <mo stretchy="false">=</mo>
          <msub>
            <mi>n</mi>
            <mi>B</mi>
          </msub>
        </mrow>
        <mo stretchy="false">=</mo>
        <mrow>
          <mn>1</mn>
          <mo stretchy="false">/</mo>
          <mrow>
            <mo stretchy="false">(</mo>
            <mrow>
              <mn>2</mn>
              <msup>
                <mo stretchy="false">π</mo>
                <mn>2</mn>
              </msup>
              <msubsup>
                <mi>a</mi>
                <mi>B</mi>
                <mn>3</mn>
              </msubsup>
            </mrow>
            <mo stretchy="false">)</mo>
          </mrow>
        </mrow>
      </mrow>
      <mi mathvariant="italic">und</mi>
      <mi>T</mi>
      <mo stretchy="false">→</mo>
      <mn>0</mn>
    </mrow>
    <annotation encoding="StarMath 5.0">n = n_B = 1/ (2 %pi^2 a_B^3)  und T rightarrow 0</annotation>
  </semantics>
</math>
</file>

<file path=Object 4/content.xml><?xml version="1.0" encoding="utf-8"?>
<math xmlns="http://www.w3.org/1998/Math/MathML">
  <semantics>
    <mrow>
      <mi>T</mi>
      <mo stretchy="false">→</mo>
      <mn>0</mn>
    </mrow>
    <annotation encoding="StarMath 5.0">T rightarrow 0</annotation>
  </semantics>
</math>
</file>

<file path=Object 5/content.xml><?xml version="1.0" encoding="utf-8"?>
<math xmlns="http://www.w3.org/1998/Math/MathML">
  <semantics>
    <mrow>
      <msup>
        <mrow>
          <mo stretchy="false">(</mo>
          <mrow>
            <mn>2</mn>
            <msup>
              <mo stretchy="false">π</mo>
              <mn>2</mn>
            </msup>
          </mrow>
          <mo stretchy="false">)</mo>
        </mrow>
        <mrow>
          <mfrac>
            <mn>2</mn>
            <mn>3</mn>
          </mfrac>
        </mrow>
      </msup>
      <mrow>
        <msup>
          <mo stretchy="false">ℏ</mo>
          <mn>2</mn>
        </msup>
        <mo stretchy="false">=</mo>
        <msup>
          <mfenced open="(" close=")">
            <mrow>
              <mfrac>
                <mn>1</mn>
                <mrow>
                  <mn>4</mn>
                  <mo stretchy="false">π</mo>
                </mrow>
              </mfrac>
            </mrow>
          </mfenced>
          <mrow>
            <mfrac>
              <mn>2</mn>
              <mn>3</mn>
            </mfrac>
          </mrow>
        </msup>
      </mrow>
      <msup>
        <mi>h</mi>
        <mn>2</mn>
      </msup>
    </mrow>
    <annotation encoding="StarMath 5.0">(2%pi^2)^{2 over 3} hbar^2 =  left( 1 over {4 %pi} right)^{2 over 3} h^2 </annotation>
  </semantics>
</math>
</file>

<file path=Object 6/content.xml><?xml version="1.0" encoding="utf-8"?>
<math xmlns="http://www.w3.org/1998/Math/MathML">
  <semantics>
    <mrow>
      <msup>
        <mfenced open="(" close=")">
          <mrow>
            <mfrac>
              <mn>3</mn>
              <mrow>
                <mn>8</mn>
                <mo stretchy="false">π</mo>
              </mrow>
            </mfrac>
          </mrow>
        </mfenced>
        <mrow>
          <mfrac>
            <mn>2</mn>
            <mn>3</mn>
          </mfrac>
        </mrow>
      </msup>
      <msup>
        <mi>h</mi>
        <mn>2</mn>
      </msup>
    </mrow>
    <annotation encoding="StarMath 5.0">left( 3 over {8 %pi} right)^{2 over 3} h^2</annotation>
  </semantics>
</math>
</file>