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1900000016272040C1F.jpg" manifest:media-type="image/jpeg"/>
  <manifest:file-entry manifest:full-path="Pictures/100000000000031300000239B34098D4.png" manifest:media-type="image/png"/>
  <manifest:file-entry manifest:full-path="Object 10/settings.xml" manifest:media-type="text/xml"/>
  <manifest:file-entry manifest:full-path="Object 10/content.xml" manifest:media-type="text/xml"/>
  <manifest:file-entry manifest:full-path="Object 10/" manifest:version="1.2" manifest:media-type="application/vnd.oasis.opendocument.formula"/>
  <manifest:file-entry manifest:full-path="content.xml" manifest:media-type="text/xml"/>
  <manifest:file-entry manifest:full-path="Object 11/settings.xml" manifest:media-type="text/xml"/>
  <manifest:file-entry manifest:full-path="Object 11/content.xml" manifest:media-type="text/xml"/>
  <manifest:file-entry manifest:full-path="Object 11/" manifest:version="1.2" manifest:media-type="application/vnd.oasis.opendocument.formula"/>
  <manifest:file-entry manifest:full-path="Object 12/settings.xml" manifest:media-type="text/xml"/>
  <manifest:file-entry manifest:full-path="Object 12/content.xml" manifest:media-type="text/xml"/>
  <manifest:file-entry manifest:full-path="Object 12/Configurations2/accelerator/current.xml" manifest:media-type=""/>
  <manifest:file-entry manifest:full-path="Object 12/Configurations2/" manifest:media-type="application/vnd.sun.xml.ui.configuration"/>
  <manifest:file-entry manifest:full-path="Object 12/" manifest:version="1.2" manifest:media-type="application/vnd.oasis.opendocument.formula"/>
  <manifest:file-entry manifest:full-path="manifest.rdf" manifest:media-type="application/rdf+xml"/>
  <manifest:file-entry manifest:full-path="ObjectReplacements/Object 7" manifest:media-type="application/x-openoffice-gdimetafile;windows_formatname=&quot;GDIMetaFile&quot;"/>
  <manifest:file-entry manifest:full-path="ObjectReplacements/Object 8" manifest:media-type="application/x-openoffice-gdimetafile;windows_formatname=&quot;GDIMetaFile&quot;"/>
  <manifest:file-entry manifest:full-path="ObjectReplacements/Object 9" manifest:media-type="application/x-openoffice-gdimetafile;windows_formatname=&quot;GDIMetaFile&quot;"/>
  <manifest:file-entry manifest:full-path="ObjectReplacements/Object 10" manifest:media-type="application/x-openoffice-gdimetafile;windows_formatname=&quot;GDIMetaFile&quot;"/>
  <manifest:file-entry manifest:full-path="ObjectReplacements/Object 1" manifest:media-type="application/x-openoffice-gdimetafile;windows_formatname=&quot;GDIMetaFile&quot;"/>
  <manifest:file-entry manifest:full-path="ObjectReplacements/Object 11" manifest:media-type="application/x-openoffice-gdimetafile;windows_formatname=&quot;GDIMetaFile&quot;"/>
  <manifest:file-entry manifest:full-path="ObjectReplacements/Object 2"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12"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5" manifest:media-type="application/x-openoffice-gdimetafile;windows_formatname=&quot;GDIMetaFile&quot;"/>
  <manifest:file-entry manifest:full-path="ObjectReplacements/Object 6" manifest:media-type="application/x-openoffice-gdimetafile;windows_formatname=&quot;GDIMetaFile&quot;"/>
  <manifest:file-entry manifest:full-path="meta.xml" manifest:media-type="text/xml"/>
  <manifest:file-entry manifest:full-path="Thumbnails/thumbnail.png" manifest:media-type="image/png"/>
  <manifest:file-entry manifest:full-path="layout-cache" manifest:media-type="application/binary"/>
  <manifest:file-entry manifest:full-path="Object 1/settings.xml" manifest:media-type="text/xml"/>
  <manifest:file-entry manifest:full-path="Object 1/content.xml" manifest:media-type="text/xml"/>
  <manifest:file-entry manifest:full-path="Object 1/" manifest:version="1.2" manifest:media-type="application/vnd.oasis.opendocument.formula"/>
  <manifest:file-entry manifest:full-path="Object 2/settings.xml" manifest:media-type="text/xml"/>
  <manifest:file-entry manifest:full-path="Object 2/content.xml" manifest:media-type="text/xml"/>
  <manifest:file-entry manifest:full-path="Object 2/Configurations2/accelerator/current.xml" manifest:media-type=""/>
  <manifest:file-entry manifest:full-path="Object 2/Configurations2/" manifest:media-type="application/vnd.sun.xml.ui.configuration"/>
  <manifest:file-entry manifest:full-path="Object 2/" manifest:version="1.2" manifest:media-type="application/vnd.oasis.opendocument.formula"/>
  <manifest:file-entry manifest:full-path="Configurations2/accelerator/current.xml" manifest:media-type=""/>
  <manifest:file-entry manifest:full-path="Configurations2/" manifest:media-type="application/vnd.sun.xml.ui.configuration"/>
  <manifest:file-entry manifest:full-path="Object 3/settings.xml" manifest:media-type="text/xml"/>
  <manifest:file-entry manifest:full-path="Object 3/content.xml" manifest:media-type="text/xml"/>
  <manifest:file-entry manifest:full-path="Object 3/Configurations2/accelerator/current.xml" manifest:media-type=""/>
  <manifest:file-entry manifest:full-path="Object 3/Configurations2/" manifest:media-type="application/vnd.sun.xml.ui.configuration"/>
  <manifest:file-entry manifest:full-path="Object 3/" manifest:version="1.2" manifest:media-type="application/vnd.oasis.opendocument.formula"/>
  <manifest:file-entry manifest:full-path="Object 4/settings.xml" manifest:media-type="text/xml"/>
  <manifest:file-entry manifest:full-path="Object 4/content.xml" manifest:media-type="text/xml"/>
  <manifest:file-entry manifest:full-path="Object 4/Configurations2/accelerator/current.xml" manifest:media-type=""/>
  <manifest:file-entry manifest:full-path="Object 4/Configurations2/" manifest:media-type="application/vnd.sun.xml.ui.configuration"/>
  <manifest:file-entry manifest:full-path="Object 4/" manifest:version="1.2" manifest:media-type="application/vnd.oasis.opendocument.formula"/>
  <manifest:file-entry manifest:full-path="Object 5/settings.xml" manifest:media-type="text/xml"/>
  <manifest:file-entry manifest:full-path="Object 5/content.xml" manifest:media-type="text/xml"/>
  <manifest:file-entry manifest:full-path="Object 5/Configurations2/accelerator/current.xml" manifest:media-type=""/>
  <manifest:file-entry manifest:full-path="Object 5/Configurations2/" manifest:media-type="application/vnd.sun.xml.ui.configuration"/>
  <manifest:file-entry manifest:full-path="Object 5/" manifest:version="1.2" manifest:media-type="application/vnd.oasis.opendocument.formula"/>
  <manifest:file-entry manifest:full-path="Object 6/settings.xml" manifest:media-type="text/xml"/>
  <manifest:file-entry manifest:full-path="Object 6/content.xml" manifest:media-type="text/xml"/>
  <manifest:file-entry manifest:full-path="Object 6/" manifest:version="1.2" manifest:media-type="application/vnd.oasis.opendocument.formula"/>
  <manifest:file-entry manifest:full-path="Object 7/settings.xml" manifest:media-type="text/xml"/>
  <manifest:file-entry manifest:full-path="Object 7/content.xml" manifest:media-type="text/xml"/>
  <manifest:file-entry manifest:full-path="Object 7/" manifest:version="1.2" manifest:media-type="application/vnd.oasis.opendocument.formula"/>
  <manifest:file-entry manifest:full-path="Object 8/settings.xml" manifest:media-type="text/xml"/>
  <manifest:file-entry manifest:full-path="Object 8/content.xml" manifest:media-type="text/xml"/>
  <manifest:file-entry manifest:full-path="Object 8/" manifest:version="1.2" manifest:media-type="application/vnd.oasis.opendocument.formula"/>
  <manifest:file-entry manifest:full-path="settings.xml" manifest:media-type="text/xml"/>
  <manifest:file-entry manifest:full-path="Object 9/settings.xml" manifest:media-type="text/xml"/>
  <manifest:file-entry manifest:full-path="Object 9/content.xml" manifest:media-type="text/xml"/>
  <manifest:file-entry manifest:full-path="Object 9/" manifest:version="1.2" manifest:media-type="application/vnd.oasis.opendocument.formula"/>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serif" svg:font-family="serif"/>
    <style:font-face style:name="Times New Roman1" svg:font-family="'Times New Roman'" style:font-family-generic="roman"/>
    <style:font-face style:name="Droid Sans Fallback1" svg:font-family="'Droid Sans Fallback'" style:font-family-generic="modern" style:font-pitch="fixed"/>
    <style:font-face style:name="Droid Sans Mono1" svg:font-family="'Droid Sans Mono'" style:font-family-generic="modern" style:font-pitch="fixed"/>
    <style:font-face style:name="Lohit Hindi2" svg:font-family="'Lohit Hindi'" style:font-family-generic="modern" style:font-pitch="fixed"/>
    <style:font-face style:name="Droid Sans Mono" svg:font-family="'Droid Sans Mono'" style:font-family-generic="swiss" style:font-pitch="fixed"/>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automatic-styles>
    <style:style style:name="Tabelle2" style:family="table">
      <style:table-properties style:width="9.186cm" fo:margin-left="0.018cm" table:align="left"/>
    </style:style>
    <style:style style:name="Tabelle2.A" style:family="table-column">
      <style:table-column-properties style:column-width="1.312cm"/>
    </style:style>
    <style:style style:name="Tabelle3" style:family="table">
      <style:table-properties style:width="7.976cm" table:align="left"/>
    </style:style>
    <style:style style:name="Tabelle3.A" style:family="table-column">
      <style:table-column-properties style:column-width="1.139cm"/>
    </style:style>
    <style:style style:name="Tabelle6" style:family="table">
      <style:table-properties style:width="13.531cm" fo:margin-left="0cm" table:align="left"/>
    </style:style>
    <style:style style:name="Tabelle6.A" style:family="table-column">
      <style:table-column-properties style:column-width="1.503cm"/>
    </style:style>
    <style:style style:name="Tabelle6.C" style:family="table-column">
      <style:table-column-properties style:column-width="1.505cm"/>
    </style:style>
    <style:style style:name="Tabelle5" style:family="table">
      <style:table-properties style:width="6.532cm" table:align="left"/>
    </style:style>
    <style:style style:name="Tabelle5.A" style:family="table-column">
      <style:table-column-properties style:column-width="1.289cm"/>
    </style:style>
    <style:style style:name="Tabelle5.B" style:family="table-column">
      <style:table-column-properties style:column-width="1.942cm"/>
    </style:style>
    <style:style style:name="Tabelle5.C" style:family="table-column">
      <style:table-column-properties style:column-width="1.944cm"/>
    </style:style>
    <style:style style:name="Tabelle5.D" style:family="table-column">
      <style:table-column-properties style:column-width="1.356cm"/>
    </style:style>
    <style:style style:name="P1" style:family="paragraph" style:parent-style-name="Preformatted_20_Text">
      <style:text-properties style:font-name="Droid Sans Mono" fo:font-size="12pt" style:font-size-asian="12pt" style:font-size-complex="12pt"/>
    </style:style>
    <style:style style:name="P2" style:family="paragraph" style:parent-style-name="Text_20_body">
      <style:text-properties style:font-name="Droid Sans Mono"/>
    </style:style>
    <style:style style:name="P3" style:family="paragraph" style:parent-style-name="Standard">
      <style:text-properties style:font-name="Droid Sans Mono"/>
    </style:style>
    <style:style style:name="P4" style:family="paragraph" style:parent-style-name="Standard">
      <style:text-properties style:font-name="Droid Sans Mono" fo:font-weight="bold" style:font-weight-asian="bold" style:font-weight-complex="bold"/>
    </style:style>
    <style:style style:name="P5" style:family="paragraph" style:parent-style-name="Standard">
      <style:paragraph-properties style:text-autospace="none"/>
      <style:text-properties style:font-name="Droid Sans Mono"/>
    </style:style>
    <style:style style:name="P6" style:family="paragraph" style:parent-style-name="Standard">
      <style:text-properties style:font-name="serif" fo:font-size="12pt"/>
    </style:style>
    <style:style style:name="P7" style:family="paragraph" style:parent-style-name="Standard" style:master-page-name="">
      <style:paragraph-properties style:page-number="auto" fo:padding="0cm" fo:border="none" style:shadow="none" style:join-border="false">
        <style:tab-stops/>
      </style:paragraph-properties>
      <style:text-properties style:font-name="Droid Sans Mono"/>
    </style:style>
    <style:style style:name="P8" style:family="paragraph" style:parent-style-name="Standard">
      <style:paragraph-properties fo:padding="0cm" fo:border="none" style:shadow="none" style:join-border="false"/>
      <style:text-properties style:font-name="Droid Sans Mono"/>
    </style:style>
    <style:style style:name="P9" style:family="paragraph" style:parent-style-name="Standard">
      <style:paragraph-properties style:border-line-width-bottom="0.002cm 0.035cm 0.002cm" fo:padding="0.074cm" fo:border-left="none" fo:border-right="none" fo:border-top="none" fo:border-bottom="0.06pt double #000000" style:join-border="false"/>
      <style:text-properties style:font-name="Droid Sans Mono"/>
    </style:style>
    <style:style style:name="P10" style:family="paragraph" style:parent-style-name="Standard">
      <style:paragraph-properties style:writing-mode="lr-tb"/>
      <style:text-properties style:font-name="serif" fo:font-size="8.25pt"/>
    </style:style>
    <style:style style:name="P11" style:family="paragraph" style:parent-style-name="Standard">
      <style:paragraph-properties style:writing-mode="lr-tb"/>
      <style:text-properties style:font-name="serif" fo:font-size="12pt"/>
    </style:style>
    <style:style style:name="P12" style:family="paragraph" style:parent-style-name="Standard">
      <style:paragraph-properties style:writing-mode="lr-tb"/>
      <style:text-properties style:font-name="Droid Sans Mono" fo:font-size="12pt"/>
    </style:style>
    <style:style style:name="P13" style:family="paragraph" style:parent-style-name="Standard">
      <style:paragraph-properties fo:margin-left="-1.993cm" fo:margin-right="0cm" fo:text-indent="0cm" style:auto-text-indent="false"/>
      <style:text-properties style:font-name="Droid Sans Mono"/>
    </style:style>
    <style:style style:name="P14" style:family="paragraph" style:parent-style-name="Standard">
      <style:paragraph-properties fo:margin-left="0cm" fo:margin-right="0cm" fo:text-indent="0cm" style:auto-text-indent="false"/>
      <style:text-properties style:font-name="Droid Sans Mono"/>
    </style:style>
    <style:style style:name="P15" style:family="paragraph" style:parent-style-name="Preformatted_20_Text">
      <style:text-properties style:font-name="Droid Sans Mono" fo:font-size="12pt" style:font-size-asian="12pt" style:font-size-complex="12pt"/>
    </style: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size="11pt" fo:font-style="normal" fo:font-weight="normal" style:font-name-asian="Droid Sans Mono1" style:font-size-asian="11pt" style:font-style-asian="normal" style:font-weight-asian="normal" style:font-name-complex="Droid Sans Mono1" style:font-size-complex="11pt" style:font-style-complex="normal" style:font-weight-complex="normal"/>
    </style:style>
    <style:style style:name="T4" style:family="text">
      <style:text-properties style:font-name="Droid Sans Mono"/>
    </style:style>
    <style:style style:name="T5" style:family="text">
      <style:text-properties style:font-name-asian="Times New Roman1" style:font-name-complex="Times New Roman1"/>
    </style:style>
    <style:style style:name="fr1" style:family="graphic" style:parent-style-name="Frame">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style>
    <style:style style:name="fr2"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Formula">
      <style:graphic-properties style:vertical-pos="from-top" style:horizontal-pos="from-left" style:horizontal-rel="paragraph-content" draw:ole-draw-aspect="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Reste</text:h>
      <text:p text:style-name="P7"/>
      <text:p text:style-name="P8"/>
      <text:p text:style-name="P8"><text:bookmark text:name="dedu"/>Wenn man in das Kapitel 7 tiefer eintaucht, kommt man von dU, mit der Produktregel T dS = d(TS) - S dT (wie immer) zu<draw:frame draw:style-name="fr4" draw:name="Objekt6" text:anchor-type="as-char" svg:y="-0.386cm" svg:width="9.329cm" svg:height="0.69cm" draw:z-index="0"><draw:object xlink:href="./Object 1" xlink:type="simple" xlink:show="embed" xlink:actuate="onLoad"/><draw:image xlink:href="./ObjectReplacements/Object 1" xlink:type="simple" xlink:show="embed" xlink:actuate="onLoad"/><svg:desc>Formel</svg:desc></draw:frame></text:p>
      <text:p text:style-name="P9">der Gibbsschen Fundamentalformel (in der ein oder anderen Weise), wobei der Autor <draw:frame draw:style-name="fr4" draw:name="Objekt7" text:anchor-type="as-char" svg:y="-0.21cm" svg:width="0.457cm" svg:height="0.318cm" draw:z-index="1"><draw:object xlink:href="./Object 2" xlink:type="simple" xlink:show="embed" xlink:actuate="onLoad"/><draw:image xlink:href="./ObjectReplacements/Object 2" xlink:type="simple" xlink:show="embed" xlink:actuate="onLoad"/><svg:desc>Formel</svg:desc></draw:frame> die chemische Konstante nennt, die anderswo chemisches Potential heißt (vermutlich will er, die Potentiale weiter beim Virialsatz lassen). Hier tritt die Teilchenzahl N dazu. Dieser deduktive Ansatz wird am Ende des Kapitels 9 <text:a xlink:type="simple" xlink:href="../tzuve3.odt#dedu">aufgelöst</text:a>, indem ein Vorschlag gemacht wird, wie man mittels einer Sprungfunktion (mit gausschem <draw:frame draw:style-name="fr4" draw:name="Objekt15" text:anchor-type="as-char" svg:y="-0.298cm" svg:width="0.482cm" svg:height="0.321cm" draw:z-index="2"><draw:object xlink:href="./Object 3" xlink:type="simple" xlink:show="embed" xlink:actuate="onLoad"/><draw:image xlink:href="./ObjectReplacements/Object 3" xlink:type="simple" xlink:show="embed" xlink:actuate="onLoad"/><svg:desc>Formel</svg:desc></draw:frame>), den Einfluss gebundener Elektronen, kondensierter Materie ihren Atomen zuschreibt, die dann allein thermodynamisch wirken. Das passt dann wieder zu den gequantelten Energien. Also gebundene Elektronen kommen nicht vor. „Diese Elektronen bewirken allein keinen Druck, den bewirken die gesondert zu betrachtenden Atome, deren Bestandteile sie sind.“ <text:s/></text:p>
      <text:p text:style-name="P3"/>
      <text:p text:style-name="P3">Da <text:span text:style-name="T1">kinetische Gastheorie</text:span> (aufgrund statistischer Mechanik) jedoch vollständig von der damals als Hypothese betrachteten realen Existenz der Atome oder Moleküle abhängt, wurde sie von Gegnern dieser Hypothese noch bis in 20. Jahrhundert hinein heftig bestritten, u. a. durch Ernst Mach und Wilhelm Ostwald. Einsteins Arbeit zur Brownschen Bewegung (1905) ist wichtig, nicht weil das Phänomen so interessant wäre, sondern weil es diese Hypothesen zur Erklärung heranzieht. Interessant ist allerdings, dass sich damit die Boltzmannkonstante (? Quelle Wikipedia) bzw. Avogadro- oder Loschmidtzahl experimentell bestimmen lässt (J. B. Perrin 1926.)</text:p>
      <text:p text:style-name="P3"/>
      <text:p text:style-name="P3"><text:bookmark-start text:name="gibbs"/>Gibbs<text:bookmark-end text:name="gibbs"/> schon erklärte die Gesetze der Thermodynamik als Konsequenzen der statistischen Eigenschaften großer Ensembles von Teilchen. Er wurde dann doch von Ostwald ins Deutsche übersetzt (damals Wissenschaftssprache.) <text:span text:style-name="T2">Über das Gleichgewicht heterogener Substanzen</text:span> beginnt Gibbs mit einem Clausiuszitat: „Die Energie in der Welt ist konstant. Die Entropie strebt einem Maximum zu.“ Diese beiden Sätze wurden seitdem weithin bekannt.</text:p>
      <text:p text:style-name="P3"><text:a xlink:type="simple" xlink:href="../tzuve3.odt#gibbs">Zurück</text:a></text:p>
      <text:p text:style-name="P3"/>
      <text:p text:style-name="P3">Zur Abbildung: Maxwell kann die Linien auf den Berg einzeichnen, indem er gerade Linien (z. B. mit einem Blatt Papier und Schattenwurf) auf den Gipsberg projiziert.</text:p>
      <text:p text:style-name="P3"/>
      <text:p text:style-name="P3">Statistische Gewichte I belletristisch:</text:p>
      <text:p text:style-name="P3"/>
      <text:p text:style-name="P3">Im Phasenraum von Gibbs geht es anders zu. Dort werden verschiedenen Fahrtabschnitten verschiedene a priori Wahrscheinlichkeiten zugeordnet, das macht auch die Quantenmechanik, also wenn man sich eine schnelle Geschwindigkeit <text:soft-page-break/>herwürfelt sind die Haltestellen weiter auseinander und umgekehrt, fährt man langsam dichter beisammen. Einfacher könnte man auch die Fahrzeit bei hoher Geschwindigkeit verkürzen, wenn der Bus schnell ist. So bekommt man wieder ein vernünftiges Verhalten des Busses. (Aha, jetzt wissen wir wo Vians Fahrer den Vogel her hat.)</text:p>
      <text:h text:style-name="Heading_20_3" text:outline-level="3">Glossar:</text:h>
      <text:p text:style-name="P4"/>
      <text:p text:style-name="P4">Statistische Gewichte II</text:p>
      <text:p text:style-name="P3"/>
      <text:p text:style-name="P3"><text:bookmark-start text:name="statentr1"/>Die<text:bookmark-end text:name="statentr1"/> statistische Definition der Entropie</text:p>
      <text:p text:style-name="P3"/>
      <text:p text:style-name="P6">g als </text:p>
      <text:p text:style-name="P10"><draw:frame draw:style-name="fr4" draw:name="Objekt16" text:anchor-type="as-char" svg:y="-1.085cm" svg:width="17.425cm" svg:height="2.02cm" draw:z-index="3"><draw:object xlink:href="./Object 4" xlink:type="simple" xlink:show="embed" xlink:actuate="onLoad"/><draw:image xlink:href="./ObjectReplacements/Object 4" xlink:type="simple" xlink:show="embed" xlink:actuate="onLoad"/><svg:desc>Formel</svg:desc></draw:frame></text:p>
      <text:p text:style-name="P11">. </text:p>
      <text:p text:style-name="P12"/>
      <text:p text:style-name="P3"/>
      <text:p text:style-name="P3"/>
      <text:p text:style-name="P3">Ein System aus N Teilchen mit dem Volumen V und der inneren Energie U hat beim Übergang vom Zustand 1 zum Zustand 2 die Entropieänderung</text:p>
      <text:p text:style-name="P3"><text:span text:style-name="T3"><draw:frame draw:style-name="fr4" draw:name="Objekt10" text:anchor-type="as-char" svg:y="-0.661cm" svg:width="3.014cm" svg:height="1.081cm" draw:z-index="4"><draw:object xlink:href="./Object 5" xlink:type="simple" xlink:show="embed" xlink:actuate="onLoad"/><draw:image xlink:href="./ObjectReplacements/Object 5" xlink:type="simple" xlink:show="embed" xlink:actuate="onLoad"/><svg:desc>Formel</svg:desc></draw:frame></text:span>), wobei</text:p>
      <text:p text:style-name="P3"/>
      <text:p text:style-name="Standard"><text:span text:style-name="T4"><draw:frame draw:style-name="fr4" draw:name="Objekt8" text:anchor-type="as-char" svg:y="-0.305cm" svg:width="0.975cm" svg:height="0.459cm" draw:z-index="5"><draw:object xlink:href="./Object 6" xlink:type="simple" xlink:show="embed" xlink:actuate="onLoad"/><draw:image xlink:href="./ObjectReplacements/Object 6" xlink:type="simple" xlink:show="embed" xlink:actuate="onLoad"/><svg:desc>Formel</svg:desc></draw:frame></text:span><text:span text:style-name="T4">und</text:span><text:span text:style-name="T4"><draw:frame draw:style-name="fr4" draw:name="Objekt9" text:anchor-type="as-char" svg:y="-0.305cm" svg:width="0.984cm" svg:height="0.459cm" draw:z-index="6"><draw:object xlink:href="./Object 7" xlink:type="simple" xlink:show="embed" xlink:actuate="onLoad"/><draw:image xlink:href="./ObjectReplacements/Object 7" xlink:type="simple" xlink:show="embed" xlink:actuate="onLoad"/><svg:desc>Formel</svg:desc></draw:frame></text:span><text:span text:style-name="T4">die Zahlen der Realisierungsmöglichkeiten die statistischen Gewichte der vorherrschenden Verteilungen der N Teilchen über das Volumen V und die durch die innere Energie U vorgegebenen Energiestufen in den Zuständen 1 und 2 sind. </text:span></text:p>
      <text:p text:style-name="P3"/>
      <text:p text:style-name="P3">Die Definition lässt sich auf die klassische Statistik übertragen, wenn man zur klassischen Verteilungsfunktion übergeht und statt</text:p>
      <text:p text:style-name="P5"><draw:frame draw:style-name="fr4" draw:name="Objekt3" text:anchor-type="as-char" svg:y="-0.305cm" svg:width="0.848cm" svg:height="0.326cm" draw:z-index="7"><draw:object xlink:href="./Object 8" xlink:type="simple" xlink:show="embed" xlink:actuate="onLoad"/><draw:image xlink:href="./ObjectReplacements/Object 8" xlink:type="simple" xlink:show="embed" xlink:actuate="onLoad"/><svg:desc>Formel</svg:desc></draw:frame></text:p>
      <text:p text:style-name="P3">das Phasenraumvolumen</text:p>
      <text:p text:style-name="P5"><draw:frame draw:style-name="fr4" draw:name="Objekt2" text:anchor-type="as-char" svg:y="-0.377cm" svg:width="1.416cm" svg:height="0.469cm" draw:z-index="8"><draw:object xlink:href="./Object 9" xlink:type="simple" xlink:show="embed" xlink:actuate="onLoad"/><draw:image xlink:href="./ObjectReplacements/Object 9" xlink:type="simple" xlink:show="embed" xlink:actuate="onLoad"/><svg:desc>Formel</svg:desc></draw:frame></text:p>
      <text:p text:style-name="P3">betrachtet. Im quasiklassischen Übergang gilt</text:p>
      <text:p text:style-name="P3"><draw:frame draw:style-name="fr4" draw:name="Objekt1" text:anchor-type="as-char" svg:y="-0.437cm" svg:width="3.817cm" svg:height="0.559cm" draw:z-index="9"><draw:object xlink:href="./Object 10" xlink:type="simple" xlink:show="embed" xlink:actuate="onLoad"/><draw:image xlink:href="./ObjectReplacements/Object 10" xlink:type="simple" xlink:show="embed" xlink:actuate="onLoad"/><svg:desc>Formel</svg:desc></draw:frame></text:p>
      <text:p text:style-name="P3">, wobei s die Zahl der Freiheitsgrade des gegebenen Systems ist.</text:p>
      <text:p text:style-name="P3"/>
      <text:p text:style-name="P3">Der Logarithmus von</text:p>
      <text:p text:style-name="P3"><draw:frame draw:style-name="fr4" draw:name="Objekt4" text:anchor-type="as-char" svg:y="-0.305cm" svg:width="0.848cm" svg:height="0.326cm" draw:z-index="10"><draw:object xlink:href="./Object 11" xlink:type="simple" xlink:show="embed" xlink:actuate="onLoad"/><draw:image xlink:href="./ObjectReplacements/Object 11" xlink:type="simple" xlink:show="embed" xlink:actuate="onLoad"/><svg:desc>Formel</svg:desc></draw:frame></text:p>
      <text:p text:style-name="P3">ergibt die Entropie</text:p>
      <text:p text:style-name="P3"><draw:frame draw:style-name="fr4" draw:name="Objekt5" text:anchor-type="as-char" svg:y="-0.386cm" svg:width="2.312cm" svg:height="0.51cm" draw:z-index="11"><draw:object xlink:href="./Object 12" xlink:type="simple" xlink:show="embed" xlink:actuate="onLoad"/><draw:image xlink:href="./ObjectReplacements/Object 12" xlink:type="simple" xlink:show="embed" xlink:actuate="onLoad"/><svg:desc>Formel</svg:desc></draw:frame></text:p>
      <text:p text:style-name="P3"><text:s/>Da die Zahl der Zustände in jedem Falle nicht kleiner als Eins ist, kann die Entropie nicht negativ sein.</text:p>
      <text:p text:style-name="P3"/>
      <text:p text:style-name="P2"/>
      <text:p text:style-name="P2">Um das Thema abzuschließen, werden die DeBrogliewellenlänge, Festkörperbindungsenergie und schließlich die Austrittsarbeit <text:soft-page-break/>untersucht, bis zu abschließenden erhellenden Tabelle. Das wird wieder sukzessiv abgeleitet.</text:p>
      <text:p text:style-name="Horizontal_20_Line"/>
      <text:p text:style-name="P3"/>
      <text:p text:style-name="P2">[1] Für <text:span text:style-name="T1">logarithmische Rechnen</text:span> braucht man die Gegenüberstellung von arithmetischer und geometrischer Reihe</text:p>
      <table:table table:name="Tabelle2" table:style-name="Tabelle2">
        <table:table-column table:style-name="Tabelle2.A" table:number-columns-repeated="7"/>
        <table:table-row>
          <table:table-cell office:value-type="string">
            <text:p text:style-name="P2">0 </text:p>
          </table:table-cell>
          <table:table-cell office:value-type="string">
            <text:p text:style-name="P2">1</text:p>
          </table:table-cell>
          <table:table-cell office:value-type="string">
            <text:p text:style-name="P2">2</text:p>
          </table:table-cell>
          <table:table-cell office:value-type="string">
            <text:p text:style-name="P2">3</text:p>
          </table:table-cell>
          <table:table-cell office:value-type="string">
            <text:p text:style-name="P2">4</text:p>
          </table:table-cell>
          <table:table-cell office:value-type="string">
            <text:p text:style-name="P2">5</text:p>
          </table:table-cell>
          <table:table-cell office:value-type="string">
            <text:p text:style-name="P2">6</text:p>
          </table:table-cell>
        </table:table-row>
        <table:table-row>
          <table:table-cell office:value-type="string">
            <text:p text:style-name="P2">1 </text:p>
          </table:table-cell>
          <table:table-cell office:value-type="string">
            <text:p text:style-name="P2">2 </text:p>
          </table:table-cell>
          <table:table-cell office:value-type="string">
            <text:p text:style-name="P2">4 </text:p>
          </table:table-cell>
          <table:table-cell office:value-type="string">
            <text:p text:style-name="P2">8 </text:p>
          </table:table-cell>
          <table:table-cell office:value-type="string">
            <text:p text:style-name="P2">16 </text:p>
          </table:table-cell>
          <table:table-cell office:value-type="string">
            <text:p text:style-name="P2">32</text:p>
          </table:table-cell>
          <table:table-cell office:value-type="string">
            <text:p text:style-name="P2">64</text:p>
          </table:table-cell>
        </table:table-row>
      </table:table>
      <text:p text:style-name="P2"/>
      <text:p text:style-name="P2">Wollen wir 4 mal 16 rechnen addieren wir die drüber stehenden Zahlen und suchen das Ergebnis darunter auf: 2 + 4 = 6 also 64</text:p>
      <text:p text:style-name="P3">Machen wir eine Tabelle mit drei als Basis, können wir weiterrechnen:</text:p>
      <table:table table:name="Tabelle3" table:style-name="Tabelle3">
        <table:table-column table:style-name="Tabelle3.A" table:number-columns-repeated="7"/>
        <table:table-row>
          <table:table-cell office:value-type="string">
            <text:p text:style-name="P3">0</text:p>
          </table:table-cell>
          <table:table-cell office:value-type="string">
            <text:p text:style-name="P3">1 </text:p>
          </table:table-cell>
          <table:table-cell office:value-type="string">
            <text:p text:style-name="P3">2</text:p>
          </table:table-cell>
          <table:table-cell office:value-type="string">
            <text:p text:style-name="P3">3</text:p>
          </table:table-cell>
          <table:table-cell office:value-type="string">
            <text:p text:style-name="P3">4</text:p>
          </table:table-cell>
          <table:table-cell office:value-type="string">
            <text:p text:style-name="P3">5</text:p>
          </table:table-cell>
          <table:table-cell office:value-type="string">
            <text:p text:style-name="P3">6</text:p>
          </table:table-cell>
        </table:table-row>
        <table:table-row>
          <table:table-cell office:value-type="string">
            <text:p text:style-name="P3">1</text:p>
          </table:table-cell>
          <table:table-cell office:value-type="string">
            <text:p text:style-name="P3">3</text:p>
          </table:table-cell>
          <table:table-cell office:value-type="string">
            <text:p text:style-name="P3">9</text:p>
          </table:table-cell>
          <table:table-cell office:value-type="string">
            <text:p text:style-name="P3">27</text:p>
          </table:table-cell>
          <table:table-cell office:value-type="string">
            <text:p text:style-name="P3">81</text:p>
          </table:table-cell>
          <table:table-cell office:value-type="string">
            <text:p text:style-name="P3">243</text:p>
          </table:table-cell>
          <table:table-cell office:value-type="string">
            <text:p text:style-name="P3">729</text:p>
          </table:table-cell>
        </table:table-row>
      </table:table>
      <text:p text:style-name="P13"/>
      <text:p text:style-name="P3">Eine Logarithmentafel könnte man ebenso hinschreiben</text:p>
      <text:p text:style-name="P3"/>
      <table:table table:name="Tabelle6" table:style-name="Tabelle6">
        <table:table-column table:style-name="Tabelle6.A" table:number-columns-repeated="2"/>
        <table:table-column table:style-name="Tabelle6.C"/>
        <table:table-column table:style-name="Tabelle6.A" table:number-columns-repeated="2"/>
        <table:table-column table:style-name="Tabelle6.C"/>
        <table:table-column table:style-name="Tabelle6.A" table:number-columns-repeated="2"/>
        <table:table-column table:style-name="Tabelle6.C"/>
        <table:table-row>
          <table:table-cell office:value-type="string">
            <text:p text:style-name="P14">0</text:p>
          </table:table-cell>
          <table:table-cell office:value-type="string">
            <text:p text:style-name="P3">0,301</text:p>
          </table:table-cell>
          <table:table-cell office:value-type="string">
            <text:p text:style-name="P3">0,477</text:p>
          </table:table-cell>
          <table:table-cell office:value-type="string">
            <text:p text:style-name="P3">0,602</text:p>
          </table:table-cell>
          <table:table-cell office:value-type="string">
            <text:p text:style-name="P3">0,699</text:p>
          </table:table-cell>
          <table:table-cell office:value-type="string">
            <text:p text:style-name="P3">0,778</text:p>
          </table:table-cell>
          <table:table-cell office:value-type="string">
            <text:p text:style-name="P3">0,845</text:p>
          </table:table-cell>
          <table:table-cell office:value-type="string">
            <text:p text:style-name="P3">0,903</text:p>
          </table:table-cell>
          <table:table-cell office:value-type="string">
            <text:p text:style-name="P3">0,954</text:p>
          </table:table-cell>
        </table:table-row>
        <table:table-row>
          <table:table-cell office:value-type="string">
            <text:p text:style-name="P3">1</text:p>
          </table:table-cell>
          <table:table-cell office:value-type="string">
            <text:p text:style-name="P3">2</text:p>
          </table:table-cell>
          <table:table-cell office:value-type="string">
            <text:p text:style-name="P3">3</text:p>
          </table:table-cell>
          <table:table-cell office:value-type="string">
            <text:p text:style-name="P3">4</text:p>
          </table:table-cell>
          <table:table-cell office:value-type="string">
            <text:p text:style-name="P3">5</text:p>
          </table:table-cell>
          <table:table-cell office:value-type="string">
            <text:p text:style-name="P3">6</text:p>
          </table:table-cell>
          <table:table-cell office:value-type="string">
            <text:p text:style-name="P3">7</text:p>
          </table:table-cell>
          <table:table-cell office:value-type="string">
            <text:p text:style-name="P3">8</text:p>
          </table:table-cell>
          <table:table-cell office:value-type="string">
            <text:p text:style-name="P3">9</text:p>
          </table:table-cell>
        </table:table-row>
      </table:table>
      <text:p text:style-name="P3"/>
      <table:table table:name="Tabelle5" table:style-name="Tabelle5">
        <table:table-column table:style-name="Tabelle5.A"/>
        <table:table-column table:style-name="Tabelle5.B"/>
        <table:table-column table:style-name="Tabelle5.C"/>
        <table:table-column table:style-name="Tabelle5.D"/>
        <table:table-row>
          <table:table-cell office:value-type="string">
            <text:p text:style-name="P3">10</text:p>
          </table:table-cell>
          <table:table-cell office:value-type="string">
            <text:p text:style-name="P3">20</text:p>
          </table:table-cell>
          <table:table-cell office:value-type="string">
            <text:p text:style-name="P3">30 </text:p>
          </table:table-cell>
          <table:table-cell office:value-type="string">
            <text:p text:style-name="P3">etc.</text:p>
          </table:table-cell>
        </table:table-row>
        <table:table-row>
          <table:table-cell office:value-type="string">
            <text:p text:style-name="P3">1</text:p>
          </table:table-cell>
          <table:table-cell office:value-type="string">
            <text:p text:style-name="P3">1,301</text:p>
          </table:table-cell>
          <table:table-cell office:value-type="string">
            <text:p text:style-name="P3">1,477</text:p>
          </table:table-cell>
          <table:table-cell office:value-type="string">
            <text:p text:style-name="P3">etc.</text:p>
          </table:table-cell>
        </table:table-row>
      </table:table>
      <text:p text:style-name="P3"/>
      <text:p text:style-name="P3">also 2 mal 3 drei ist 0,301 + 0,477 unter 0,778 steht 6. <text:s/>Oder 4 mal fünf 0,602 + 0,699 = 1,301 Qed. <text:span text:style-name="T5">▄</text:span></text:p>
      <text:p text:style-name="P3"/>
      <text:p text:style-name="P2">Annäherung an Physik</text:p>
      <text:p text:style-name="P2"/>
      <text:p text:style-name="P2">Wie steht es mit der Ausbildung, war die klassische Aufteilung nicht für heutige Zeit angebracht? (Warum beginnen die Bücher mit Teilchen, Wechselwirkungen etc.?) Das Physikabitur hört auf die Einteilung: Felder Wellen Quanten und Materie während der Unterricht sich nach der Einteilung Mechanik Elektrizitätslehre, Thermodynamik und Atom- bzw. Kernphysik richtet</text:p>
      <text:p text:style-name="P2">Ein „Lehrbuch“:</text:p>
      <text:p text:style-name="P2">Teilchen, Wechselwirkungen und Felder, Wellen.</text:p>
      <text:p text:style-name="P2"/>
      <text:p text:style-name="P2">Born begann:</text:p>
      <text:p text:style-name="P2">Luft und Verwandte</text:p>
      <text:p text:style-name="P2">Elektronen und Ionen</text:p>
      <text:p text:style-name="P2">Wellen und Teilchen</text:p>
      <text:p text:style-name="P2">Die elektronische Struktur der Atome</text:p>
      <text:p text:style-name="P2">Kernphysik</text:p>
      <text:p text:style-name="P2"><text:soft-page-break/></text:p>
      <text:p text:style-name="P2"><text:bookmark-start text:name="__RefHeading__114_175067283911"/>Feynman<text:bookmark-end text:name="__RefHeading__114_175067283911"/></text:p>
      <text:p text:style-name="Text_20_body"><text:bookmark text:name="a__Fussnoten1"/></text:p>
      <text:p text:style-name="P3"><text:bookmark-start text:name="iontemp1"/><text:span text:style-name="T1">Ionisationstemperaturen</text:span><text:bookmark-end text:name="iontemp1"/><text:span text:style-name="T1">:</text:span> </text:p>
      <text:p text:style-name="P3">Man verwendet Stärken von Linien des selben Elementes in verschiedenen Ionisationsstufen, um <text:s/>die relative Häufigkeit des Vorkommens des Elements in diesen verschiedenen Ionisationsstufen zu ermitteln. So benutzt man etwa bei O- und frühen B-Sternen Linien des He I und des He II, um das Häufigkeitsverhältnis von ionisiertem zu neutralem Helium zu bestimmen <text:s/>Dieses Verhältnis hängt von der Elektronendichte und der Temperatur ab. Die Ionisationstemperatur ist die Temperatur, die mit der <text:span text:style-name="T2">Sahagleichung</text:span>, die diese Zusammenhänge beschreibt, die beobachteten Häufigkeitsverhältnisse richtig wiedergibt.</text:p>
      <text:p text:style-name="P3"/>
      <text:p text:style-name="P3"><text:tab/>Traving Schaifers Handbuch Weltall S. 367</text:p>
      <text:p text:style-name="P3"><text:a xlink:type="simple" xlink:href="../tzuve3.odt#iontemp">zurück</text:a></text:p>
      <text:p text:style-name="P3"/>
      <text:p text:style-name="P3">Max Von Laue, Geschichte der Physik:</text:p>
      <text:p text:style-name="P3"/>
      <text:p text:style-name="P3">Kapitel 9 Thermodynamik</text:p>
      <text:p text:style-name="P3"/>
      <text:p text:style-name="P3"><text:bookmark text:name="nernst1"/>Für die <text:span text:style-name="T1">Entropie</text:span> greift hier der dritte Hauptsatz ergänzend ein, den Walter Nernst 1906 in genialer Intuition formulierte. In der Fassung, die ihm bald darauf Max Planck gab, sagt er aus,da die Entropie eines chemisch einheitlichen Körpers sich bei der Annäherung an den absoluten Nullpunkt der Temperatur dem Wert Null nähert. Nernst hatte ihn an gewisse Beobachtungen über die Wärmetönung chemischer Prozesse angeknüpft und sein anfangs nicht ganz zu Unrecht kritisierter Beweis hat sich gehäufter Erfahrung gegenüber mehr und mehr bewährt.</text:p>
      <text:p text:style-name="P3"/>
      <text:p text:style-name="P4"><text:bookmark-start text:name="carnot1"/><text:bookmark-ref text:reference-format="text" text:ref-name="a__Fussnoten">Fehler: Referenz nicht gefunden</text:bookmark-ref>Carnots<text:bookmark-end text:name="carnot1"/> Kreisprozeß:</text:p>
      <text:p text:style-name="P3">Der zur Definition benutzte (Carnotsche) Kreisprozeß ist ein Gedankenversuch, in kaum einem Falle mit der nötigen Genauigkeit durchführbar. (s.a. Rudolf Diesel) </text:p>
      <text:p text:style-name="P3"><text:a xlink:type="simple" xlink:href="../tzuve3.odt#carnot">zurück</text:a></text:p>
      <text:p text:style-name="P3"/>
      <text:p text:style-name="P3"/>
      <text:p text:style-name="P4">Thermodynamik</text:p>
      <text:p text:style-name="P3"/>
      <text:p text:style-name="P3">Abschließend sei erwähnt, dass sich die Thermodynamik phänomenologisch entwickelte.</text:p>
      <text:p text:style-name="P3"/>
      <text:p text:style-name="P3">To do:</text:p>
      <text:p text:style-name="P3">Wir studieren jetzt Differentialgeometrie (Weise, Kuchling), und Variationsrechnung, Funktionen, nicht Werte, werden gesucht, die ein Extremum (Minimum), ergeben. Schwank Randwertprobleme, Teubner, Leipzig 1951.</text:p>
      <text:p text:style-name="P3"/>
      <text:p text:style-name="P1"><text:soft-page-break/>Zitate (einzubauen):</text:p>
      <text:p text:style-name="P1"/>
      <text:p text:style-name="P1">Dass man damit zu </text:p>
      <text:p text:style-name="P3"/>
      <text:p text:style-name="P3">„ ... kommt zu physikalisch unmöglichen Gebilden wie ...“</text:p>
      <text:p text:style-name="P3"/>
      <text:p text:style-name="P3">oder in Solvay 1927 legten sie nicht die Grundlage alles richtig zu machen. </text:p>
      <text:p text:style-name="P3"/>
      <text:p text:style-name="P3"><draw:frame draw:style-name="fr1" draw:name="Rahmen1" text:anchor-type="paragraph" svg:x="0.004cm" svg:y="0.002cm" svg:width="17cm" style:rel-width="100%" svg:height="12.291cm" style:rel-height="scale-min" draw:z-index="12"><draw:text-box><text:p text:style-name="Illustration"><draw:frame draw:style-name="fr2" draw:name="Grafik6" text:anchor-type="paragraph" svg:x="0.004cm" svg:y="0.002cm" svg:width="17cm" style:rel-width="100%" svg:height="12.291cm" style:rel-height="scale" draw:z-index="13"><draw:image xlink:href="Pictures/100000000000031300000239B34098D4.png" xlink:type="simple" xlink:show="embed" xlink:actuate="onLoad"/></draw:frame>Abbildung <text:sequence text:ref-name="refIllustration0" text:name="Illustration" text:formula="ooow:Illustration+1" style:num-format="1">1</text:sequence>: <text:s/>H-Energien bis Hauptquantenzahlen 20 aus Wulffs Eieruhr</text:p></draw:text-box></draw:frame><draw:frame draw:style-name="fr3" draw:name="Grafik1" text:anchor-type="paragraph" svg:x="2.896cm" svg:y="13.818cm" svg:width="10.583cm" svg:height="9.366cm" draw:z-index="14"><draw:image xlink:href="Pictures/10000000000001900000016272040C1F.jp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serif" svg:font-family="serif"/>
    <style:font-face style:name="Times New Roman1" svg:font-family="'Times New Roman'" style:font-family-generic="roman"/>
    <style:font-face style:name="Droid Sans Fallback1" svg:font-family="'Droid Sans Fallback'" style:font-family-generic="modern" style:font-pitch="fixed"/>
    <style:font-face style:name="Droid Sans Mono1" svg:font-family="'Droid Sans Mono'" style:font-family-generic="modern" style:font-pitch="fixed"/>
    <style:font-face style:name="Lohit Hindi2" svg:font-family="'Lohit Hindi'" style:font-family-generic="modern" style:font-pitch="fixed"/>
    <style:font-face style:name="Droid Sans Mono" svg:font-family="'Droid Sans Mono'" style:font-family-generic="swiss" style:font-pitch="fixed"/>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Droid Sans Fallback"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Droid Sans Fallback" style:font-size-asian="14pt" style:font-name-complex="Lohit Hindi"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Preformatted_20_Text" style:display-name="Preformatted Text" style:family="paragraph" style:parent-style-name="Standard" style:class="html">
      <style:paragraph-properties fo:margin-top="0cm" fo:margin-bottom="0cm"/>
      <style:text-properties style:font-name="Droid Sans Mono1" fo:font-size="10pt" style:font-name-asian="Droid Sans Fallback1" style:font-size-asian="10pt" style:font-name-complex="Lohit Hindi2" style:font-size-complex="10pt"/>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Table_20_Contents" style:display-name="Table Contents" style:family="paragraph" style:parent-style-name="Standard" style:class="extra">
      <style:paragraph-properties text:number-lines="false" text:line-number="0"/>
    </style:style>
    <style:style style:name="Illustration" style:family="paragraph" style:parent-style-name="Caption" style:class="extra"/>
    <style:style style:name="Frame_20_contents" style:display-name="Frame contents" style:family="paragraph" style:parent-style-name="Text_20_body" style:class="extra"/>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ormula" style:family="graphic">
      <style:graphic-properties text:anchor-type="as-char" svg:y="0cm" fo:margin-left="0.201cm" fo:margin-right="0.201cm" style:vertical-pos="middle" style:vertical-rel="text"/>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2cm"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4-07-28T14:35:36</meta:creation-date>
    <meta:editing-duration>P0D</meta:editing-duration>
    <meta:editing-cycles>4</meta:editing-cycles>
    <meta:generator>LibreOffice/3.5$Linux_x86 LibreOffice_project/350m1$Build-2</meta:generator>
    <meta:initial-creator>Chiara </meta:initial-creator>
    <dc:date>2014-08-03T11:18:30</dc:date>
    <dc:creator>Chiara </dc:creator>
    <meta:document-statistic meta:table-count="4" meta:image-count="2" meta:object-count="12" meta:page-count="5" meta:paragraph-count="120" meta:word-count="1026" meta:character-count="6986" meta:non-whitespace-character-count="6039"/>
  </office:meta>
</office:document-meta>
</file>

<file path=Object 1/content.xml><?xml version="1.0" encoding="utf-8"?>
<math xmlns="http://www.w3.org/1998/Math/MathML">
  <semantics>
    <mrow>
      <mi mathvariant="italic">dF</mi>
      <mrow>
        <mrow>
          <mo stretchy="false">(</mo>
          <mrow>
            <mi>T</mi>
            <mi>,</mi>
            <mi>V</mi>
            <mi>,</mi>
            <msub>
              <mi>N</mi>
              <mi>j</mi>
            </msub>
          </mrow>
          <mo stretchy="false">)</mo>
        </mrow>
        <mo stretchy="false">=</mo>
        <mi>d</mi>
      </mrow>
      <mrow>
        <mrow>
          <mo stretchy="false">(</mo>
          <mrow>
            <mrow>
              <mi>U</mi>
              <mo stretchy="false">−</mo>
              <mi>T</mi>
            </mrow>
            <mi>S</mi>
          </mrow>
          <mo stretchy="false">)</mo>
        </mrow>
        <mo stretchy="false">=</mo>
        <mrow>
          <mo stretchy="false">−</mo>
          <mi>S</mi>
        </mrow>
      </mrow>
      <mrow>
        <mrow>
          <mi mathvariant="italic">dT</mi>
          <mo stretchy="false">−</mo>
          <mi mathvariant="italic">PdV</mi>
        </mrow>
        <mo stretchy="false">+</mo>
        <munder>
          <mo stretchy="false">Σ</mo>
          <mrow>
            <mi>j</mi>
          </mrow>
        </munder>
      </mrow>
      <msub>
        <mo stretchy="false">μ</mo>
        <mi>j</mi>
      </msub>
      <msub>
        <mi mathvariant="italic">dN</mi>
        <mi>j</mi>
      </msub>
    </mrow>
    <annotation encoding="StarMath 5.0">dF (T,V,N_j)= d(U- T S )= -S dT -PdV + %SIGMA csub{j}  %mu_j dN_j </annotation>
  </semantics>
</math>
</file>

<file path=Object 10/content.xml><?xml version="1.0" encoding="utf-8"?>
<math xmlns="http://www.w3.org/1998/Math/MathML">
  <semantics>
    <mrow>
      <mo stretchy="false">Δ</mo>
      <mrow>
        <mo stretchy="false">Ω</mo>
        <mo stretchy="false">=</mo>
        <mo stretchy="false">Δ</mo>
      </mrow>
      <mi>p</mi>
      <mo stretchy="false">Δ</mo>
      <mrow>
        <mi>q</mi>
        <mo stretchy="false">/</mo>
        <msup>
          <mrow>
            <mo stretchy="false">(</mo>
            <mrow>
              <mn>2</mn>
              <mo stretchy="false">π</mo>
              <mo stretchy="false">ℏ</mo>
            </mrow>
            <mo stretchy="false">)</mo>
          </mrow>
          <mi>s</mi>
        </msup>
      </mrow>
    </mrow>
    <annotation encoding="StarMath 5.0">%DELTA %OMEGA = %DELTA p %DELTA q /(2 %pi hbar)^s</annotation>
  </semantics>
</math>
</file>

<file path=Object 11/content.xml><?xml version="1.0" encoding="utf-8"?>
<math xmlns="http://www.w3.org/1998/Math/MathML">
  <semantics>
    <mrow>
      <mo stretchy="false">Δ</mo>
      <mo stretchy="false">Ω</mo>
    </mrow>
    <annotation encoding="StarMath 5.0">%DELTA %OMEGA</annotation>
  </semantics>
</math>
</file>

<file path=Object 12/content.xml><?xml version="1.0" encoding="utf-8"?>
<math xmlns="http://www.w3.org/1998/Math/MathML">
  <semantics>
    <mrow>
      <mrow>
        <mi>S</mi>
        <mo stretchy="false">=</mo>
        <mi>ln</mi>
      </mrow>
      <mrow>
        <mo stretchy="false">(</mo>
        <mrow>
          <mo stretchy="false">Δ</mo>
          <mo stretchy="false">Ω</mo>
        </mrow>
        <mo stretchy="false">)</mo>
      </mrow>
      <mn>.</mn>
    </mrow>
    <annotation encoding="StarMath 5.0">S =  ln(%DELTA %OMEGA).
</annotation>
  </semantics>
</math>
</file>

<file path=Object 2/content.xml><?xml version="1.0" encoding="utf-8"?>
<math xmlns="http://www.w3.org/1998/Math/MathML">
  <semantics>
    <mrow>
      <mo stretchy="false">μ</mo>
    </mrow>
    <annotation encoding="StarMath 5.0">%mu</annotation>
  </semantics>
</math>
</file>

<file path=Object 3/content.xml><?xml version="1.0" encoding="utf-8"?>
<math xmlns="http://www.w3.org/1998/Math/MathML">
  <semantics>
    <mrow>
      <mo stretchy="false">Γ</mo>
    </mrow>
    <annotation encoding="StarMath 5.0">%GAMMA</annotation>
  </semantics>
</math>
</file>

<file path=Object 4/content.xml><?xml version="1.0" encoding="utf-8"?>
<math xmlns="http://www.w3.org/1998/Math/MathML">
  <semantics>
    <mtable>
      <mtr>
        <mtd>
          <mrow>
            <mi>P</mi>
            <mrow>
              <mrow>
                <mo stretchy="false">(</mo>
                <mrow>
                  <mi mathvariant="italic">vorherrschende</mi>
                  <mi mathvariant="italic">Verteilung</mi>
                </mrow>
                <mo stretchy="false">)</mo>
              </mrow>
              <mo stretchy="false">=</mo>
              <mfrac>
                <mrow>
                  <mi mathvariant="italic">Zahl</mi>
                  <mi mathvariant="italic">der</mi>
                  <mi mathvariant="italic">Ereignisse</mi>
                  <mi>,</mi>
                  <mi mathvariant="italic">bei</mi>
                  <mi mathvariant="italic">denen</mi>
                  <mi mathvariant="italic">die</mi>
                  <mi mathvariant="italic">vorherrschende</mi>
                  <mi mathvariant="italic">Verteilung</mi>
                  <mi mathvariant="italic">eintritt</mi>
                </mrow>
                <mrow>
                  <mi mathvariant="italic">Gesamtzahl</mi>
                  <mi mathvariant="italic">der</mi>
                  <mi mathvariant="italic">Ereignisse</mi>
                </mrow>
              </mfrac>
            </mrow>
          </mrow>
        </mtd>
      </mtr>
      <mtr>
        <mtd>
          <mrow>
            <mrow/>
            <mrow>
              <mfrac>
                <mrow>
                  <mi mathvariant="italic">Zahl</mi>
                  <mi mathvariant="italic">der</mi>
                  <mi mathvariant="italic">Realisierungsmöglichkeiten</mi>
                  <mi mathvariant="italic">für</mi>
                  <mi mathvariant="italic">die</mi>
                  <mi mathvariant="italic">vorherrschende</mi>
                  <mi mathvariant="italic">Verteilung</mi>
                </mrow>
                <mrow>
                  <mi mathvariant="italic">Gesamtzahl</mi>
                  <mi mathvariant="italic">der</mi>
                  <mi mathvariant="italic">Realisierungsmöglichkeiten</mi>
                </mrow>
              </mfrac>
              <mo stretchy="false">=</mo>
              <mi>G</mi>
            </mrow>
          </mrow>
        </mtd>
      </mtr>
    </mtable>
    <annotation encoding="StarMath 5.0">
P(vorherrschende Verteilung) = { 
Zahl der Ereignisse, bei denen die vorherrschende Verteilung eintritt} over
{Gesamtzahl der Ereignisse} newline 
=
{Zahl der Realisierungsmöglichkeiten für 
die vorherrschende Verteilung} over {
Gesamtzahl der Realisierungsmöglichkeiten}
= 
G</annotation>
  </semantics>
</math>
</file>

<file path=Object 5/content.xml><?xml version="1.0" encoding="utf-8"?>
<math xmlns="http://www.w3.org/1998/Math/MathML">
  <semantics>
    <mrow>
      <mo stretchy="false">Δ</mo>
      <mrow>
        <mi>S</mi>
        <mo stretchy="false">=</mo>
        <mi>k</mi>
      </mrow>
      <mi>ln</mi>
      <mfenced open="(" close=")">
        <mrow>
          <mfrac>
            <mrow>
              <mo stretchy="false">Ω</mo>
              <msub>
                <mo stretchy="false">σ</mo>
                <mn>2</mn>
              </msub>
            </mrow>
            <mrow>
              <mo stretchy="false">Ω</mo>
              <msub>
                <mo stretchy="false">σ</mo>
                <mn>1</mn>
              </msub>
            </mrow>
          </mfrac>
        </mrow>
      </mfenced>
    </mrow>
    <annotation encoding="StarMath 5.0"> %DELTA S = k ln left( {%OMEGA %sigma_2} over {%OMEGA %sigma_1}
right)</annotation>
  </semantics>
</math>
</file>

<file path=Object 6/content.xml><?xml version="1.0" encoding="utf-8"?>
<math xmlns="http://www.w3.org/1998/Math/MathML">
  <semantics>
    <mrow>
      <mo stretchy="false">Ω</mo>
      <msub>
        <mo stretchy="false">σ</mo>
        <mn>1</mn>
      </msub>
    </mrow>
    <annotation encoding="StarMath 5.0">%OMEGA %sigma_1</annotation>
  </semantics>
</math>
</file>

<file path=Object 7/content.xml><?xml version="1.0" encoding="utf-8"?>
<math xmlns="http://www.w3.org/1998/Math/MathML">
  <semantics>
    <mrow>
      <mo stretchy="false">Ω</mo>
      <msub>
        <mo stretchy="false">σ</mo>
        <mn>2</mn>
      </msub>
    </mrow>
    <annotation encoding="StarMath 5.0">%OMEGA %sigma_2</annotation>
  </semantics>
</math>
</file>

<file path=Object 8/content.xml><?xml version="1.0" encoding="utf-8"?>
<math xmlns="http://www.w3.org/1998/Math/MathML">
  <semantics>
    <mrow>
      <mo stretchy="false">Δ</mo>
      <mo stretchy="false">Ω</mo>
    </mrow>
    <annotation encoding="StarMath 5.0">%DELTA %OMEGA</annotation>
  </semantics>
</math>
</file>

<file path=Object 9/content.xml><?xml version="1.0" encoding="utf-8"?>
<math xmlns="http://www.w3.org/1998/Math/MathML">
  <semantics>
    <mrow>
      <mo stretchy="false">Δ</mo>
      <mi>p</mi>
      <mo stretchy="false">Δ</mo>
      <mi>q</mi>
    </mrow>
    <annotation encoding="StarMath 5.0">%DELTA p %DELTA q</annotation>
  </semantics>
</math>
</file>